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 style:font-charset="x-symbol"/>
  </office:font-face-decls>
  <office:automatic-styles>
    <style:style style:name="Tabela1" style:family="table">
      <style:table-properties style:width="16.51cm" fo:margin-left="0.7cm" table:align="left" style:writing-mode="lr-tb"/>
    </style:style>
    <style:style style:name="Tabela1.A" style:family="table-column">
      <style:table-column-properties style:column-width="0.766cm"/>
    </style:style>
    <style:style style:name="Tabela1.B" style:family="table-column">
      <style:table-column-properties style:column-width="13.358cm"/>
    </style:style>
    <style:style style:name="Tabela1.C" style:family="table-column">
      <style:table-column-properties style:column-width="2.387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097cm" fo:border-left="0.05pt solid #000000" fo:border-right="none" fo:border-top="0.05pt solid #000000" fo:border-bottom="0.05pt solid #000000" style:writing-mode="lr-tb"/>
    </style:style>
    <style:style style:name="Tabela1.C1" style:family="table-cell">
      <style:table-cell-properties style:vertical-align="top" fo:padding="0.097cm" fo:border="0.05pt solid #000000" style:writing-mode="lr-tb"/>
    </style:style>
    <style:style style:name="Tabela1.A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Tabela1.C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ela1.5" style:family="table-row">
      <style:table-row-properties style:min-row-height="0.852cm" fo:keep-together="auto"/>
    </style:style>
    <style:style style:name="Tabela2" style:family="table">
      <style:table-properties style:width="16.402cm" fo:margin-left="0.683cm" table:align="left" style:writing-mode="lr-tb"/>
    </style:style>
    <style:style style:name="Tabela2.A" style:family="table-column">
      <style:table-column-properties style:column-width="0.766cm"/>
    </style:style>
    <style:style style:name="Tabela2.B" style:family="table-column">
      <style:table-column-properties style:column-width="13.395cm"/>
    </style:style>
    <style:style style:name="Tabela2.C" style:family="table-column">
      <style:table-column-properties style:column-width="2.242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padding="0.097cm" fo:border-left="0.05pt solid #000000" fo:border-right="none" fo:border-top="0.05pt solid #000000" fo:border-bottom="0.05pt solid #000000" style:writing-mode="lr-tb"/>
    </style:style>
    <style:style style:name="Tabela2.C1" style:family="table-cell">
      <style:table-cell-properties style:vertical-align="top" fo:padding="0.097cm" fo:border="0.05pt solid #000000" style:writing-mode="lr-tb"/>
    </style:style>
    <style:style style:name="Tabela2.A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Tabela2.C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Tabela2.7" style:family="table-row">
      <style:table-row-properties style:min-row-height="0.586cm" fo:keep-together="auto"/>
    </style:style>
    <style:style style:name="Tabela3" style:family="table">
      <style:table-properties style:width="16.441cm" fo:margin-left="0.663cm" table:align="left" style:writing-mode="lr-tb"/>
    </style:style>
    <style:style style:name="Tabela3.A" style:family="table-column">
      <style:table-column-properties style:column-width="0.829cm"/>
    </style:style>
    <style:style style:name="Tabela3.B" style:family="table-column">
      <style:table-column-properties style:column-width="13.39cm"/>
    </style:style>
    <style:style style:name="Tabela3.C" style:family="table-column">
      <style:table-column-properties style:column-width="2.223cm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top" fo:padding="0.097cm" fo:border-left="0.05pt solid #000000" fo:border-right="none" fo:border-top="0.05pt solid #000000" fo:border-bottom="0.05pt solid #000000" style:writing-mode="lr-tb"/>
    </style:style>
    <style:style style:name="Tabela3.C1" style:family="table-cell">
      <style:table-cell-properties style:vertical-align="top" fo:padding="0.097cm" fo:border="0.05pt solid #000000" style:writing-mode="lr-tb"/>
    </style:style>
    <style:style style:name="Tabela3.A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Tabela3.C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P1" style:family="paragraph" style:parent-style-name="Standard" style:master-page-name="Standard">
      <style:paragraph-properties fo:text-align="center" style:justify-single-word="false" style:page-number="auto"/>
      <style:text-properties style:font-name="Calibri" fo:font-weight="bold" style:font-weight-asian="bold" style:font-name-complex="Calibri"/>
    </style:style>
    <style:style style:name="P2" style:family="paragraph" style:parent-style-name="Standard">
      <style:text-properties style:font-name="Calibri" fo:font-weight="bold" style:font-weight-asian="bold" style:font-name-complex="Calibri"/>
    </style:style>
    <style:style style:name="P3" style:family="paragraph" style:parent-style-name="Standard">
      <style:paragraph-properties fo:text-align="justify" style:justify-single-word="false"/>
      <style:text-properties style:use-window-font-color="true" loext:opacity="0%" style:font-name="Calibri" style:font-name-complex="Calibri"/>
    </style:style>
    <style:style style:name="P4" style:family="paragraph" style:parent-style-name="Standard">
      <style:paragraph-properties fo:margin-left="0.616cm" fo:margin-right="0cm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</style:style>
    <style:style style:name="P5" style:family="paragraph" style:parent-style-name="Standard">
      <style:paragraph-properties fo:margin-left="0cm" fo:margin-right="0cm" fo:text-align="justify" style:justify-single-word="false" fo:text-indent="0.635cm" style:auto-text-indent="false"/>
      <style:text-properties style:font-name="Calibri" style:font-name-complex="Calibri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font-name="Calibri" style:font-name-complex="Calibri"/>
    </style:style>
    <style:style style:name="P8" style:family="paragraph" style:parent-style-name="Standard">
      <style:paragraph-properties fo:text-align="justify" style:justify-single-word="false"/>
      <style:text-properties style:font-name="Calibri" fo:font-weight="bold" style:font-weight-asian="bold" style:font-name-complex="Calibri" style:font-weight-complex="bold"/>
    </style:style>
    <style:style style:name="P9" style:family="paragraph" style:parent-style-name="Standard" style:list-style-name="WW8Num8">
      <style:paragraph-properties fo:text-align="justify" style:justify-single-word="false"/>
    </style:style>
    <style:style style:name="P10" style:family="paragraph" style:parent-style-name="Standard" style:list-style-name="WW8Num8">
      <style:paragraph-properties fo:text-align="justify" style:justify-single-word="false"/>
      <style:text-properties style:font-name="Calibri" style:font-name-complex="Calibri"/>
    </style:style>
    <style:style style:name="P11" style:family="paragraph" style:parent-style-name="Standard" style:list-style-name="L1">
      <style:paragraph-properties fo:text-align="justify" style:justify-single-word="false"/>
      <style:text-properties style:use-window-font-color="true" loext:opacity="0%" style:font-name="Calibri" style:font-name-complex="Calibri"/>
    </style:style>
    <style:style style:name="P12" style:family="paragraph" style:parent-style-name="Text_20_body">
      <style:paragraph-properties fo:margin-left="1.905cm" fo:margin-right="0cm" fo:text-align="justify" style:justify-single-word="false" fo:text-indent="-0.654cm" style:auto-text-indent="false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14" style:family="paragraph" style:parent-style-name="Text_20_body">
      <style:paragraph-properties fo:text-align="justify" style:justify-single-word="false"/>
    </style:style>
    <style:style style:name="P15" style:family="paragraph" style:parent-style-name="Text_20_body">
      <style:paragraph-properties fo:text-align="justify" style:justify-single-word="false"/>
      <style:text-properties style:font-name="Calibri" style:font-name-complex="Calibri"/>
    </style:style>
    <style:style style:name="P16" style:family="paragraph" style:parent-style-name="Heading_20_1" style:list-style-name="L2">
      <style:paragraph-properties fo:text-align="start" style:justify-single-word="false"/>
      <style:text-properties style:font-name="Calibri" fo:font-size="12pt" style:font-size-asian="12pt" style:font-name-complex="Calibri"/>
    </style:style>
    <style:style style:name="P17" style:family="paragraph" style:parent-style-name="Standard" style:list-style-name="WW8Num9">
      <style:paragraph-properties fo:text-align="justify" style:justify-single-word="false"/>
    </style:style>
    <style:style style:name="P18" style:family="paragraph" style:parent-style-name="Standard" style:list-style-name="WW8Num9">
      <style:paragraph-properties fo:text-align="justify" style:justify-single-word="false"/>
      <style:text-properties style:font-name="Calibri" style:font-name-complex="Calibri"/>
    </style:style>
    <style:style style:name="P19" style:family="paragraph" style:parent-style-name="Standard" style:list-style-name="WW8Num9">
      <style:paragraph-properties fo:text-align="justify" style:justify-single-word="false"/>
      <style:text-properties style:use-window-font-color="true" loext:opacity="0%" style:font-name="Calibri" style:font-name-complex="Calibri"/>
    </style:style>
    <style:style style:name="P20" style:family="paragraph" style:parent-style-name="Text_20_body" style:list-style-name="WW8Num9">
      <style:paragraph-properties fo:text-align="justify" style:justify-single-word="false"/>
    </style:style>
    <style:style style:name="P21" style:family="paragraph" style:parent-style-name="Text_20_body">
      <style:paragraph-properties fo:text-align="justify" style:justify-single-word="false"/>
      <style:text-properties fo:color="#000000" loext:opacity="100%" style:font-name="Calibri" style:font-name-complex="Calibri" style:font-weight-complex="bold"/>
    </style:style>
    <style:style style:name="P22" style:family="paragraph" style:parent-style-name="Text_20_body">
      <style:paragraph-properties style:line-height-at-least="0.176cm" fo:text-align="justify" style:justify-single-word="false"/>
      <style:text-properties style:font-name="Calibri" fo:font-weight="bold" style:font-weight-asian="bold" style:font-name-complex="Calibri" style:font-weight-complex="bold"/>
    </style:style>
    <style:style style:name="P23" style:family="paragraph" style:parent-style-name="Text_20_body" style:list-style-name="WW8Num9">
      <style:paragraph-properties style:line-height-at-least="0.176cm" fo:text-align="justify" style:justify-single-word="false"/>
    </style:style>
    <style:style style:name="P24" style:family="paragraph" style:parent-style-name="Standard">
      <style:paragraph-properties fo:margin-left="1.251cm" fo:margin-right="0cm" fo:margin-top="0.212cm" fo:margin-bottom="0cm" style:contextual-spacing="false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</style:style>
    <style:style style:name="P25" style:family="paragraph" style:parent-style-name="Standard">
      <style:paragraph-properties fo:margin-left="1.251cm" fo:margin-right="0cm" fo:margin-top="0.212cm" fo:margin-bottom="0cm" style:contextual-spacing="false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style:font-name="Calibri" officeooo:paragraph-rsid="0018cd8c" style:font-name-complex="Calibri"/>
    </style:style>
    <style:style style:name="P26" style:family="paragraph" style:parent-style-name="Standard">
      <style:paragraph-properties fo:margin-left="1.251cm" fo:margin-right="0cm" fo:margin-top="0.212cm" fo:margin-bottom="0cm" style:contextual-spacing="false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style:font-name="Calibri" style:font-name-complex="Calibri"/>
    </style:style>
    <style:style style:name="P27" style:family="paragraph" style:parent-style-name="Standard">
      <style:paragraph-properties fo:margin-top="0.212cm" fo:margin-bottom="0cm" style:contextual-spacing="false" fo:text-align="justify" style:justify-single-word="false" style:text-autospace="none">
        <style:tab-stops>
          <style:tab-stop style:position="0.635cm"/>
        </style:tab-stops>
      </style:paragraph-properties>
      <style:text-properties style:font-name="Calibri" style:font-name-complex="Calibri" style:font-weight-complex="bold"/>
    </style:style>
    <style:style style:name="P28" style:family="paragraph" style:parent-style-name="Standard">
      <style:paragraph-properties fo:margin-top="0.212cm" fo:margin-bottom="0cm" style:contextual-spacing="false" fo:text-align="justify" style:justify-single-word="false" style:text-autospace="none">
        <style:tab-stops>
          <style:tab-stop style:position="0.635cm"/>
        </style:tab-stops>
      </style:paragraph-properties>
      <style:text-properties style:font-name="Calibri" fo:font-weight="bold" style:font-weight-asian="bold" style:font-name-complex="Calibri" style:font-weight-complex="bold"/>
    </style:style>
    <style:style style:name="P29" style:family="paragraph" style:parent-style-name="Standard">
      <style:paragraph-properties fo:margin-left="1.251cm" fo:margin-right="0cm" fo:margin-top="0.212cm" fo:margin-bottom="0cm" style:contextual-spacing="false" style:line-height-at-least="0.176cm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style:font-name="Calibri" style:font-name-complex="Calibri"/>
    </style:style>
    <style:style style:name="P30" style:family="paragraph" style:parent-style-name="Standard">
      <style:paragraph-properties fo:margin-left="1.251cm" fo:margin-right="0cm" style:line-height-at-least="0.176cm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</style:style>
    <style:style style:name="P31" style:family="paragraph" style:parent-style-name="Standard" style:list-style-name="WW8Num11">
      <style:paragraph-properties fo:margin-left="1.251cm" fo:margin-right="0cm" style:line-height-at-least="0.176cm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style:font-name="Calibri" style:font-name-complex="Calibri"/>
    </style:style>
    <style:style style:name="P32" style:family="paragraph" style:parent-style-name="Standard">
      <style:paragraph-properties fo:margin-left="1.251cm" fo:margin-right="0cm" style:line-height-at-least="0.176cm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style:font-name="Calibri" style:font-name-complex="Calibri"/>
    </style:style>
    <style:style style:name="P33" style:family="paragraph" style:parent-style-name="Standard">
      <style:paragraph-properties style:line-height-at-least="0.176cm" fo:text-align="justify" style:justify-single-word="false" style:text-autospace="none">
        <style:tab-stops>
          <style:tab-stop style:position="0.635cm"/>
        </style:tab-stops>
      </style:paragraph-properties>
      <style:text-properties style:font-name="Calibri" style:font-name-complex="Calibri"/>
    </style:style>
    <style:style style:name="P34" style:family="paragraph" style:parent-style-name="Standard" style:list-style-name="WW8Num9">
      <style:paragraph-properties style:line-height-at-least="0.353cm" fo:text-align="justify" style:justify-single-word="false" style:text-autospace="none">
        <style:tab-stops>
          <style:tab-stop style:position="0.635cm"/>
        </style:tab-stops>
      </style:paragraph-properties>
    </style:style>
    <style:style style:name="P35" style:family="paragraph" style:parent-style-name="Standard">
      <style:paragraph-properties fo:margin-left="1.244cm" fo:margin-right="0cm" style:line-height-at-least="0.353cm" fo:text-align="justify" style:justify-single-word="false" fo:text-indent="0cm" style:auto-text-indent="false">
        <style:tab-stops>
          <style:tab-stop style:position="1.931cm"/>
        </style:tab-stops>
      </style:paragraph-properties>
      <style:text-properties style:font-name="Calibri" style:font-name-complex="Calibri"/>
    </style:style>
    <style:style style:name="P36" style:family="paragraph" style:parent-style-name="Standard" style:list-style-name="WW8Num9">
      <style:paragraph-properties fo:text-align="justify" style:justify-single-word="false"/>
      <style:text-properties fo:color="#000000" loext:opacity="100%" style:font-name="Calibri" style:font-name-complex="Calibri" style:font-weight-complex="bold"/>
    </style:style>
    <style:style style:name="P37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color="#000000" loext:opacity="100%" style:font-name="Calibri" style:font-name-complex="Calibri" style:font-weight-complex="bold"/>
    </style:style>
    <style:style style:name="P38" style:family="paragraph" style:parent-style-name="Standard" style:list-style-name="WW8Num9">
      <style:paragraph-properties style:line-height-at-least="0.176cm" fo:text-align="justify" style:justify-single-word="false" fo:orphans="2" fo:widows="2" fo:hyphenation-ladder-count="no-limit" fo:hyphenation-keep="auto" loext:hyphenation-keep-type="column" style:text-autospace="none"/>
      <style:text-properties style:font-name="Calibri" style:font-name-asian="Times New Roman" style:language-asian="ar" style:country-asian="SA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style:line-height-at-least="0.176cm" fo:text-align="justify" style:justify-single-word="false" fo:orphans="2" fo:widows="2" fo:hyphenation-ladder-count="no-limit" fo:hyphenation-keep="auto" loext:hyphenation-keep-type="column" style:text-autospace="none"/>
      <style:text-properties style:font-name="Calibri" style:font-name-asian="Times New Roman" style:language-asian="ar" style:country-asian="SA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paragraph-properties fo:margin-left="1.27cm" fo:margin-right="0cm" style:line-height-at-least="0.176cm" fo:text-align="justify" style:justify-single-word="false" fo:orphans="2" fo:widows="2" fo:hyphenation-ladder-count="no-limit" fo:hyphenation-keep="auto" loext:hyphenation-keep-type="column" fo:text-indent="-0.079cm" style:auto-text-indent="false" style:text-autospace="none"/>
      <style:text-properties style:font-name="Calibri" style:font-name-asian="Times New Roman" style:language-asian="ar" style:country-asian="SA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style:paragraph-properties style:line-height-at-least="0.176cm" fo:text-align="justify" style:justify-single-word="false" fo:orphans="2" fo:widows="2" fo:hyphenation-ladder-count="no-limit" fo:hyphenation-keep="auto" loext:hyphenation-keep-type="column" style:text-autospace="none"/>
      <style:text-properties style:font-name="Calibri" style:font-name-complex="Calibri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margin-left="0.076cm" fo:margin-right="0cm" style:line-height-at-least="0.176cm" fo:text-align="justify" style:justify-single-word="false" fo:orphans="2" fo:widows="2" fo:hyphenation-ladder-count="no-limit" fo:hyphenation-keep="auto" loext:hyphenation-keep-type="column" fo:text-indent="-0.025cm" style:auto-text-indent="false" style:text-autospace="non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margin-left="0.076cm" fo:margin-right="0cm" style:line-height-at-least="0.176cm" fo:text-align="justify" style:justify-single-word="false" fo:orphans="2" fo:widows="2" fo:hyphenation-ladder-count="no-limit" fo:hyphenation-keep="auto" loext:hyphenation-keep-type="column" fo:text-indent="0cm" style:auto-text-indent="false" style:text-autospace="none"/>
      <style:text-properties style:font-name="Calibri" fo:font-weight="bold" style:font-weight-asian="bold" style:font-name-complex="Calibri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 style:list-style-name="WW8Num15">
      <style:paragraph-properties fo:text-align="justify" style:justify-single-word="false"/>
    </style:style>
    <style:style style:name="P45" style:family="paragraph" style:parent-style-name="Standard" style:list-style-name="WW8Num15">
      <style:paragraph-properties fo:text-align="justify" style:justify-single-word="false"/>
      <style:text-properties style:font-name="Calibri" style:font-name-complex="Calibri"/>
    </style:style>
    <style:style style:name="P46" style:family="paragraph" style:parent-style-name="Standard" style:list-style-name="WW8Num12">
      <style:paragraph-properties fo:margin-left="1.386cm" fo:margin-right="0cm" fo:text-align="justify" style:justify-single-word="false" fo:text-indent="0cm" style:auto-text-indent="false"/>
    </style:style>
    <style:style style:name="P47" style:family="paragraph" style:parent-style-name="Standard">
      <style:paragraph-properties fo:margin-left="1.386cm" fo:margin-right="0cm" fo:text-align="justify" style:justify-single-word="false" fo:text-indent="0cm" style:auto-text-indent="false"/>
      <style:text-properties style:font-name="Calibri" style:font-name-complex="Calibri"/>
    </style:style>
    <style:style style:name="P48" style:family="paragraph" style:parent-style-name="Standard" style:list-style-name="WW8Num13">
      <style:paragraph-properties fo:margin-left="1.386cm" fo:margin-right="0cm" fo:text-align="justify" style:justify-single-word="false" fo:text-indent="0cm" style:auto-text-indent="false"/>
    </style:style>
    <style:style style:name="P49" style:family="paragraph" style:parent-style-name="Standard" style:list-style-name="WW8Num14">
      <style:paragraph-properties fo:margin-left="1.386cm" fo:margin-right="0cm" fo:text-align="justify" style:justify-single-word="false" fo:text-indent="0cm" style:auto-text-indent="false"/>
      <style:text-properties style:font-name="Calibri" style:font-name-complex="Calibri"/>
    </style:style>
    <style:style style:name="P50" style:family="paragraph" style:parent-style-name="Standard" style:list-style-name="L3">
      <style:paragraph-properties fo:text-align="justify" style:justify-single-word="false"/>
      <style:text-properties style:font-name="Calibri" style:text-underline-style="solid" style:text-underline-width="auto" style:text-underline-color="font-color" style:font-name-complex="Calibri" style:font-weight-complex="bold"/>
    </style:style>
    <style:style style:name="P51" style:family="paragraph" style:parent-style-name="Standard">
      <style:paragraph-properties fo:margin-left="0.582cm" fo:margin-right="0cm" fo:text-align="justify" style:justify-single-word="false" fo:text-indent="0cm" style:auto-text-indent="false" style:text-autospace="none">
        <style:tab-stops>
          <style:tab-stop style:position="0.635cm"/>
        </style:tab-stops>
      </style:paragraph-properties>
    </style:style>
    <style:style style:name="P52" style:family="paragraph" style:parent-style-name="Standard">
      <style:paragraph-properties fo:text-align="justify" style:justify-single-word="false"/>
      <style:text-properties style:font-name="Calibri" style:font-name-complex="Calibri"/>
    </style:style>
    <style:style style:name="P53" style:family="paragraph" style:parent-style-name="Standard">
      <style:paragraph-properties fo:text-align="justify" style:justify-single-word="false"/>
      <style:text-properties style:font-name="Calibri" style:font-name-complex="Calibri" style:font-weight-complex="bold"/>
    </style:style>
    <style:style style:name="P5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Calibri" style:font-name-complex="Calibri" style:font-weight-complex="bold"/>
    </style:style>
    <style:style style:name="P5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Calibri" style:font-name-complex="Calibri" style:font-weight-complex="bold"/>
    </style:style>
    <style:style style:name="P5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Calibri" style:text-underline-style="solid" style:text-underline-width="auto" style:text-underline-color="font-color" fo:font-weight="bold" style:font-weight-asian="bold" style:font-name-complex="Calibri" style:font-weight-complex="bold"/>
    </style:style>
    <style:style style:name="P57" style:family="paragraph" style:parent-style-name="Standard">
      <style:paragraph-properties fo:margin-left="1.386cm" fo:margin-right="0cm" fo:text-align="justify" style:justify-single-word="false" fo:text-indent="0cm" style:auto-text-indent="false"/>
    </style:style>
    <style:style style:name="P58" style:family="paragraph" style:parent-style-name="Standard">
      <style:paragraph-properties fo:margin-left="1.386cm" fo:margin-right="0cm" fo:text-align="justify" style:justify-single-word="false" fo:text-indent="0cm" style:auto-text-indent="false"/>
      <style:text-properties style:font-name="Calibri" fo:font-weight="bold" style:font-weight-asian="bold" style:font-name-complex="Calibri"/>
    </style:style>
    <style:style style:name="P59" style:family="paragraph" style:parent-style-name="Standard">
      <style:paragraph-properties fo:text-align="justify" style:justify-single-word="false"/>
      <style:text-properties style:font-name="Calibri" fo:font-weight="bold" style:font-weight-asian="bold" style:font-name-complex="Calibri"/>
    </style:style>
    <style:style style:name="P60" style:family="paragraph" style:parent-style-name="Standard" style:list-style-name="L3">
      <style:paragraph-properties fo:text-align="justify" style:justify-single-word="false"/>
      <style:text-properties style:font-name="Calibri" style:font-name-complex="Calibri"/>
    </style:style>
    <style:style style:name="P61" style:family="paragraph" style:parent-style-name="Standard" style:list-style-name="L3">
      <style:paragraph-properties fo:text-align="justify" style:justify-single-word="false"/>
      <style:text-properties style:font-name="Calibri" style:font-name-complex="Calibri" style:font-weight-complex="bold"/>
    </style:style>
    <style:style style:name="P62" style:family="paragraph" style:parent-style-name="Standard">
      <style:paragraph-properties fo:text-align="justify" style:justify-single-word="false"/>
      <style:text-properties style:font-name="Calibri" fo:font-size="11.5pt" style:font-size-asian="11.5pt" style:font-name-complex="Calibri" style:font-size-complex="11.5pt"/>
    </style:style>
    <style:style style:name="P63" style:family="paragraph" style:parent-style-name="Standard" style:list-style-name="L4">
      <style:paragraph-properties fo:text-align="justify" style:justify-single-word="false"/>
      <style:text-properties style:font-name="Calibri" style:font-name-complex="Calibri"/>
    </style:style>
    <style:style style:name="P64" style:family="paragraph" style:parent-style-name="Standard" style:list-style-name="L4">
      <style:paragraph-properties fo:text-align="justify" style:justify-single-word="false"/>
    </style:style>
    <style:style style:name="P65" style:family="paragraph" style:parent-style-name="Standard" style:list-style-name="L4">
      <style:paragraph-properties fo:text-align="justify" style:justify-single-word="false"/>
      <style:text-properties style:font-name="Calibri" fo:font-weight="normal" style:font-weight-asian="normal" style:font-name-complex="Calibri" style:font-weight-complex="normal"/>
    </style:style>
    <style:style style:name="P66" style:family="paragraph" style:parent-style-name="Standard" style:list-style-name="L4">
      <style:paragraph-properties fo:text-align="justify" style:justify-single-word="false"/>
      <style:text-properties fo:color="#000000" loext:opacity="100%" style:font-name="Calibri" fo:font-weight="normal" style:font-weight-asian="normal" style:font-name-complex="Calibri" style:font-weight-complex="normal"/>
    </style:style>
    <style:style style:name="P67" style:family="paragraph" style:parent-style-name="Standard">
      <style:paragraph-properties fo:text-align="justify" style:justify-single-word="false">
        <style:tab-stops>
          <style:tab-stop style:position="-0.353cm"/>
        </style:tab-stops>
      </style:paragraph-properties>
      <style:text-properties style:font-name="Calibri" style:font-name-complex="Calibri"/>
    </style:style>
    <style:style style:name="P68" style:family="paragraph" style:parent-style-name="Standard">
      <style:paragraph-properties fo:text-align="justify" style:justify-single-word="false">
        <style:tab-stops>
          <style:tab-stop style:position="-0.353cm"/>
        </style:tab-stops>
      </style:paragraph-properties>
      <style:text-properties officeooo:paragraph-rsid="0010f43b"/>
    </style:style>
    <style:style style:name="P69" style:family="paragraph" style:parent-style-name="Standard">
      <style:paragraph-properties fo:text-align="justify" style:justify-single-word="false">
        <style:tab-stops>
          <style:tab-stop style:position="-0.353cm"/>
        </style:tab-stops>
      </style:paragraph-properties>
      <style:text-properties fo:color="#ffffff" loext:opacity="100%" style:font-name="Calibri" fo:font-weight="bold" officeooo:paragraph-rsid="0010f43b" fo:background-color="transparent" style:font-weight-asian="bold" style:font-name-complex="Calibri" style:font-weight-complex="bold"/>
    </style:style>
    <style:style style:name="P70" style:family="paragraph" style:parent-style-name="Standard">
      <style:paragraph-properties fo:text-align="justify" style:justify-single-word="false">
        <style:tab-stops>
          <style:tab-stop style:position="-0.353cm"/>
        </style:tab-stops>
      </style:paragraph-properties>
    </style:style>
    <style:style style:name="P71" style:family="paragraph" style:parent-style-name="Text_20_body" style:list-style-name="WW8Num3">
      <style:paragraph-properties fo:text-align="justify" style:justify-single-word="false"/>
      <style:text-properties style:use-window-font-color="true" loext:opacity="0%" style:font-name="Calibri" style:font-name-complex="Calibri"/>
    </style:style>
    <style:style style:name="P72" style:family="paragraph" style:parent-style-name="Standard" style:list-style-name="WW8Num3">
      <style:paragraph-properties fo:text-align="justify" style:justify-single-word="false"/>
      <style:text-properties style:use-window-font-color="true" loext:opacity="0%" style:font-name="Calibri" style:font-name-complex="Calibri"/>
    </style:style>
    <style:style style:name="P73" style:family="paragraph" style:parent-style-name="Text_20_body" style:list-style-name="WW8Num3">
      <style:paragraph-properties fo:text-align="justify" style:justify-single-word="false"/>
      <style:text-properties style:use-window-font-color="true" loext:opacity="0%"/>
    </style:style>
    <style:style style:name="P74" style:family="paragraph" style:parent-style-name="Standard" style:list-style-name="WW8Num7">
      <style:paragraph-properties fo:line-height="115%" fo:text-align="justify" style:justify-single-word="false" style:text-autospace="none"/>
      <style:text-properties style:font-name="Calibri" style:font-name-complex="Calibri"/>
    </style:style>
    <style:style style:name="P75" style:family="paragraph" style:parent-style-name="Standard">
      <style:paragraph-properties fo:line-height="115%" fo:text-align="justify" style:justify-single-word="false" style:text-autospace="none"/>
      <style:text-properties style:font-name="Calibri" style:font-name-complex="Calibri"/>
    </style:style>
    <style:style style:name="P76" style:family="paragraph" style:parent-style-name="Standard" style:list-style-name="WW8Num3">
      <style:paragraph-properties fo:text-align="justify" style:justify-single-word="false"/>
      <style:text-properties style:font-name="Calibri" style:font-name-complex="Calibri"/>
    </style:style>
    <style:style style:name="P77" style:family="paragraph" style:parent-style-name="Standard">
      <style:paragraph-properties fo:margin-left="0cm" fo:margin-right="0cm" fo:text-indent="0cm" style:auto-text-indent="false">
        <style:tab-stops>
          <style:tab-stop style:position="0.908cm"/>
        </style:tab-stops>
      </style:paragraph-properties>
      <style:text-properties style:use-window-font-color="true" loext:opacity="0%" style:font-name="Calibri" style:font-name-complex="Calibri"/>
    </style:style>
    <style:style style:name="P78" style:family="paragraph" style:parent-style-name="Standard">
      <style:paragraph-properties fo:margin-left="0cm" fo:margin-right="0cm" fo:text-indent="1.309cm" style:auto-text-indent="false">
        <style:tab-stops>
          <style:tab-stop style:position="0.908cm"/>
        </style:tab-stops>
      </style:paragraph-properties>
      <style:text-properties style:font-name="Calibri" style:font-name-complex="Calibri"/>
    </style:style>
    <style:style style:name="P79" style:family="paragraph" style:parent-style-name="Table_20_Contents">
      <style:paragraph-properties style:snap-to-layout-grid="false"/>
      <style:text-properties style:font-name="Calibri" style:font-name-complex="Calibri"/>
    </style:style>
    <style:style style:name="P80" style:family="paragraph" style:parent-style-name="Table_20_Contents">
      <style:paragraph-properties style:snap-to-layout-grid="false"/>
      <style:text-properties style:use-window-font-color="true" loext:opacity="0%"/>
    </style:style>
    <style:style style:name="P81" style:family="paragraph" style:parent-style-name="Table_20_Contents">
      <style:paragraph-properties style:snap-to-layout-grid="false"/>
      <style:text-properties style:use-window-font-color="true" loext:opacity="0%" style:font-name="Calibri" style:font-name-complex="Calibri"/>
    </style:style>
    <style:style style:name="P82" style:family="paragraph" style:parent-style-name="Table_20_Contents">
      <style:paragraph-properties style:snap-to-layout-grid="false"/>
      <style:text-properties style:font-name="Calibri" officeooo:rsid="001a7748" officeooo:paragraph-rsid="001a7748" style:font-name-complex="Calibri"/>
    </style:style>
    <style:style style:name="P83" style:family="paragraph" style:parent-style-name="Table_20_Contents">
      <style:paragraph-properties style:snap-to-layout-grid="false"/>
      <style:text-properties style:font-name="Calibri" fo:font-weight="bold" officeooo:rsid="001a7748" officeooo:paragraph-rsid="001d2080" style:font-weight-asian="bold" style:font-name-complex="Calibri" style:font-weight-complex="bold"/>
    </style:style>
    <style:style style:name="P84" style:family="paragraph" style:parent-style-name="Standard">
      <style:paragraph-properties fo:text-align="justify" style:justify-single-word="false">
        <style:tab-stops>
          <style:tab-stop style:position="1.27cm"/>
        </style:tab-stops>
      </style:paragraph-properties>
      <style:text-properties style:font-name="Calibri" style:font-name-complex="Calibri"/>
    </style:style>
    <style:style style:name="P85" style:family="paragraph" style:parent-style-name="Standard">
      <style:paragraph-properties fo:text-align="justify" style:justify-single-word="false">
        <style:tab-stops>
          <style:tab-stop style:position="1.752cm"/>
        </style:tab-stops>
      </style:paragraph-properties>
      <style:text-properties style:font-name="Calibri" style:font-name-complex="Calibri"/>
    </style:style>
    <style:style style:name="P86" style:family="paragraph" style:parent-style-name="Table_20_Contents" style:list-style-name="WW8Num5">
      <style:text-properties style:font-name="Calibri" style:font-name-complex="Calibri"/>
    </style:style>
    <style:style style:name="P87" style:family="paragraph" style:parent-style-name="Table_20_Contents" style:list-style-name="WW8Num4">
      <style:text-properties style:font-name="Calibri" style:font-name-complex="Calibri"/>
    </style:style>
    <style:style style:name="P88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2.752cm"/>
        </style:tab-stops>
      </style:paragraph-properties>
      <style:text-properties style:font-name="Calibri" style:font-name-complex="Calibri"/>
    </style:style>
    <style:style style:name="P89" style:family="paragraph" style:parent-style-name="Standard">
      <style:paragraph-properties fo:margin-left="1cm" fo:margin-right="0cm" fo:text-align="justify" style:justify-single-word="false" fo:text-indent="0.25cm" style:auto-text-indent="false">
        <style:tab-stops>
          <style:tab-stop style:position="2.752cm"/>
        </style:tab-stops>
      </style:paragraph-properties>
      <style:text-properties style:font-name="Calibri" style:font-name-complex="Calibri"/>
    </style:style>
    <style:style style:name="P90" style:family="paragraph" style:parent-style-name="Table_20_Contents">
      <style:paragraph-properties style:snap-to-layout-grid="false"/>
      <style:text-properties style:font-name="Calibri" officeooo:rsid="001a7748" officeooo:paragraph-rsid="001b8ac4" style:font-name-complex="Calibri"/>
    </style:style>
    <style:style style:name="P91" style:family="paragraph" style:parent-style-name="Table_20_Contents">
      <style:paragraph-properties style:snap-to-layout-grid="false"/>
      <style:text-properties style:font-name="Calibri" fo:font-weight="bold" officeooo:rsid="001b8ac4" officeooo:paragraph-rsid="001d2080" style:font-weight-asian="bold" style:font-name-complex="Calibri" style:font-weight-complex="bold"/>
    </style:style>
    <style:style style:name="P92" style:family="paragraph" style:parent-style-name="Standard">
      <style:paragraph-properties fo:margin-left="1cm" fo:margin-right="0cm" fo:text-align="justify" style:justify-single-word="false" fo:text-indent="0.25cm" style:auto-text-indent="false">
        <style:tab-stops>
          <style:tab-stop style:position="2.752cm"/>
        </style:tab-stops>
      </style:paragraph-properties>
    </style:style>
    <style:style style:name="P93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Calibri" style:font-name-complex="Calibri"/>
    </style:style>
    <style:style style:name="P94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95" style:family="paragraph" style:parent-style-name="Text_20_body" style:list-style-name="WW8Num3">
      <style:paragraph-properties fo:text-align="justify" style:justify-single-word="false"/>
      <style:text-properties style:font-name="Calibri" style:font-name-complex="Calibri"/>
    </style:style>
    <style:style style:name="P96" style:family="paragraph" style:parent-style-name="Text_20_body" style:list-style-name="WW8Num3">
      <style:paragraph-properties fo:text-align="justify" style:justify-single-word="false"/>
    </style:style>
    <style:style style:name="P97" style:family="paragraph" style:parent-style-name="Standard">
      <style:paragraph-properties fo:text-align="justify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Calibri"/>
    </style:style>
    <style:style style:name="P98" style:family="paragraph" style:parent-style-name="Standard" style:list-style-name="WW8Num17">
      <style:paragraph-properties fo:text-align="justify" style:justify-single-word="false"/>
      <style:text-properties style:font-name="Calibri" style:font-name-complex="Calibri"/>
    </style:style>
    <style:style style:name="P99" style:family="paragraph" style:parent-style-name="Standard" style:list-style-name="WW8Num17">
      <style:paragraph-properties fo:text-align="justify" style:justify-single-word="false"/>
    </style:style>
    <style:style style:name="P100" style:family="paragraph" style:parent-style-name="Standard" style:list-style-name="WW8Num17">
      <style:paragraph-properties fo:text-align="justify" style:justify-single-word="false"/>
      <style:text-properties fo:color="#000000" loext:opacity="100%" style:font-name="Calibri" style:font-name-complex="Calibri"/>
    </style:style>
    <style:style style:name="P101" style:family="paragraph" style:parent-style-name="Standard">
      <style:paragraph-properties fo:text-align="justify" style:justify-single-word="false">
        <style:tab-stops>
          <style:tab-stop style:position="-0.504cm"/>
        </style:tab-stops>
      </style:paragraph-properties>
      <style:text-properties fo:color="#000000" loext:opacity="100%" style:font-name="Calibri" fo:font-weight="bold" style:font-weight-asian="bold" style:font-name-complex="Calibri" style:font-weight-complex="bold"/>
    </style:style>
    <style:style style:name="P102" style:family="paragraph" style:parent-style-name="Standard">
      <style:paragraph-properties fo:text-align="justify" style:justify-single-word="false">
        <style:tab-stops>
          <style:tab-stop style:position="-0.504cm"/>
        </style:tab-stops>
      </style:paragraph-properties>
      <style:text-properties style:font-name="Calibri" style:font-name-complex="Calibri"/>
    </style:style>
    <style:style style:name="P103" style:family="paragraph" style:parent-style-name="Standard" style:list-style-name="WW8Num10">
      <style:paragraph-properties fo:text-align="justify" style:justify-single-word="false" style:text-autospace="none"/>
    </style:style>
    <style:style style:name="P104" style:family="paragraph" style:parent-style-name="Standard" style:list-style-name="WW8Num10">
      <style:paragraph-properties fo:text-align="justify" style:justify-single-word="false" style:text-autospace="none">
        <style:tab-stops>
          <style:tab-stop style:position="0.199cm"/>
        </style:tab-stops>
      </style:paragraph-properties>
    </style:style>
    <style:style style:name="P105" style:family="paragraph" style:parent-style-name="Standard" style:list-style-name="WW8Num10">
      <style:paragraph-properties fo:text-align="justify" style:justify-single-word="false" style:text-autospace="none">
        <style:tab-stops>
          <style:tab-stop style:position="0.199cm"/>
        </style:tab-stops>
      </style:paragraph-properties>
      <style:text-properties style:font-name="Calibri" style:font-name-complex="Calibri"/>
    </style:style>
    <style:style style:name="P106" style:family="paragraph" style:parent-style-name="Standard" style:list-style-name="WW8Num10">
      <style:paragraph-properties fo:text-align="justify" style:justify-single-word="false" style:text-autospace="none">
        <style:tab-stops>
          <style:tab-stop style:position="0.199cm"/>
        </style:tab-stops>
      </style:paragraph-properties>
      <style:text-properties style:font-name="Calibri" style:font-name-asian="Times New Roman" style:font-name-complex="Calibri"/>
    </style:style>
    <style:style style:name="P107" style:family="paragraph" style:parent-style-name="Standard">
      <style:paragraph-properties fo:margin-left="1.27cm" fo:margin-right="0cm" fo:text-align="justify" style:justify-single-word="false" fo:text-indent="0cm" style:auto-text-indent="false" style:text-autospace="none">
        <style:tab-stops>
          <style:tab-stop style:position="0.199cm"/>
        </style:tab-stops>
      </style:paragraph-properties>
      <style:text-properties style:font-name="Calibri" style:font-name-complex="Calibri"/>
    </style:style>
    <style:style style:name="T1" style:family="text">
      <style:text-properties officeooo:rsid="0006e4d5"/>
    </style:style>
    <style:style style:name="T2" style:family="text">
      <style:text-properties style:font-name="Calibri" style:font-name-complex="Calibri"/>
    </style:style>
    <style:style style:name="T3" style:family="text">
      <style:text-properties fo:color="#000000" loext:opacity="100%" style:font-name="Calibri" fo:font-size="12pt" style:font-size-asian="12pt" style:font-name-complex="Calibri"/>
    </style:style>
    <style:style style:name="T4" style:family="text">
      <style:text-properties fo:color="#000000" loext:opacity="100%" style:font-name="Calibri" fo:font-size="12pt" officeooo:rsid="0008f61b" style:font-size-asian="12pt" style:font-name-complex="Calibri"/>
    </style:style>
    <style:style style:name="T5" style:family="text">
      <style:text-properties fo:color="#000000" loext:opacity="100%" style:font-name="Calibri" style:font-name-complex="Calibri"/>
    </style:style>
    <style:style style:name="T6" style:family="text">
      <style:text-properties fo:color="#000000" loext:opacity="100%" style:font-name="Calibri" fo:background-color="#ffffff" loext:char-shading-value="0" style:font-name-asian="Arial" style:font-name-complex="Calibri" style:font-weight-complex="bold"/>
    </style:style>
    <style:style style:name="T7" style:family="text">
      <style:text-properties fo:color="#000000" loext:opacity="100%" style:font-name="Calibri" officeooo:rsid="000a1b69" fo:background-color="#ffffff" loext:char-shading-value="0" style:font-name-asian="Arial" style:font-name-complex="Calibri" style:font-weight-complex="bold"/>
    </style:style>
    <style:style style:name="T8" style:family="text">
      <style:text-properties style:font-name="Calibri" style:font-name-asian="Arial" style:font-name-complex="Calibri"/>
    </style:style>
    <style:style style:name="T9" style:family="text">
      <style:text-properties fo:color="#000000" loext:opacity="100%" style:font-name="Calibri" officeooo:rsid="000bdba7" fo:background-color="#ffffff" loext:char-shading-value="0" style:font-name-asian="Arial" style:font-name-complex="Calibri" style:font-weight-complex="bold"/>
    </style:style>
    <style:style style:name="T10" style:family="text">
      <style:text-properties fo:color="#000000" loext:opacity="100%" style:font-name="Calibri" fo:font-weight="bold" style:font-weight-asian="bold" style:font-name-complex="Calibri" style:font-weight-complex="bold"/>
    </style:style>
    <style:style style:name="T11" style:family="text">
      <style:text-properties style:font-name="Calibri" fo:font-weight="bold" style:font-weight-asian="bold" style:font-name-complex="Calibri" style:font-weight-complex="bold"/>
    </style:style>
    <style:style style:name="T12" style:family="text">
      <style:text-properties style:use-window-font-color="true" loext:opacity="0%" style:font-name="Calibri" fo:font-weight="bold" style:font-weight-asian="bold" style:font-name-complex="Calibri"/>
    </style:style>
    <style:style style:name="T13" style:family="text">
      <style:text-properties style:use-window-font-color="true" loext:opacity="0%" style:font-name="Calibri" style:font-name-complex="Calibri"/>
    </style:style>
    <style:style style:name="T14" style:family="text">
      <style:text-properties style:use-window-font-color="true" loext:opacity="0%" style:font-name="Calibri" fo:font-weight="normal" style:font-weight-asian="normal" style:font-name-complex="Calibri" style:font-weight-complex="normal"/>
    </style:style>
    <style:style style:name="T15" style:family="text">
      <style:text-properties style:font-name="Calibri" officeooo:rsid="000c8121" style:font-name-complex="Calibri"/>
    </style:style>
    <style:style style:name="T16" style:family="text">
      <style:text-properties style:font-name="Calibri" fo:font-weight="bold" style:font-weight-asian="bold" style:font-name-complex="Calibri"/>
    </style:style>
    <style:style style:name="T17" style:family="text">
      <style:text-properties fo:color="#ff0000" loext:opacity="100%" style:font-name="Calibri" style:font-name-complex="Calibri"/>
    </style:style>
    <style:style style:name="T18" style:family="text">
      <style:text-properties style:use-window-font-color="true" loext:opacity="0%" style:font-name="Calibri" fo:font-weight="bold" fo:background-color="transparent" loext:char-shading-value="0" style:font-weight-asian="bold" style:font-name-complex="Calibri" style:font-weight-complex="bold"/>
    </style:style>
    <style:style style:name="T19" style:family="text">
      <style:text-properties style:use-window-font-color="true" loext:opacity="0%" style:font-name="Calibri" fo:background-color="transparent" loext:char-shading-value="0" style:font-name-complex="Calibri"/>
    </style:style>
    <style:style style:name="T20" style:family="text">
      <style:text-properties style:use-window-font-color="true" loext:opacity="0%" style:font-name="Calibri" fo:font-weight="bold" officeooo:rsid="00168932" fo:background-color="transparent" loext:char-shading-value="0" style:font-weight-asian="bold" style:font-name-complex="Calibri" style:font-weight-complex="bold"/>
    </style:style>
    <style:style style:name="T21" style:family="text">
      <style:text-properties style:use-window-font-color="true" loext:opacity="0%" style:font-name="Calibri" fo:font-weight="bold" officeooo:rsid="000c8121" fo:background-color="transparent" loext:char-shading-value="0" style:font-weight-asian="bold" style:font-name-complex="Calibri" style:font-weight-complex="bold"/>
    </style:style>
    <style:style style:name="T22" style:family="text">
      <style:text-properties style:use-window-font-color="true" loext:opacity="0%" style:font-name="Calibri" fo:font-weight="bold" officeooo:rsid="0014f6e9" fo:background-color="transparent" loext:char-shading-value="0" style:font-weight-asian="bold" style:font-name-complex="Calibri" style:font-weight-complex="bold"/>
    </style:style>
    <style:style style:name="T23" style:family="text">
      <style:text-properties fo:color="#ffffff" loext:opacity="100%" style:font-name="Calibri" fo:font-weight="bold" fo:background-color="transparent" loext:char-shading-value="0" style:font-weight-asian="bold" style:font-name-complex="Calibri" style:font-weight-complex="bold"/>
    </style:style>
    <style:style style:name="T24" style:family="text">
      <style:text-properties style:font-name="Calibri" fo:font-weight="bold" officeooo:rsid="000c8121" style:font-weight-asian="bold" style:font-name-complex="Calibri" style:font-weight-complex="bold"/>
    </style:style>
    <style:style style:name="T25" style:family="text">
      <style:text-properties fo:color="#000000" loext:opacity="100%" style:font-name="Calibri" officeooo:rsid="000c8121" fo:background-color="#ffffff" loext:char-shading-value="0" style:font-name-asian="Arial" style:font-name-complex="Calibri" style:font-weight-complex="bold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fo:color="#000000" loext:opacity="100%" style:font-name="Calibri" style:font-name-complex="Calibri" style:font-weight-complex="bold"/>
    </style:style>
    <style:style style:name="T28" style:family="text">
      <style:text-properties style:font-name="Calibri" style:text-underline-style="solid" style:text-underline-width="auto" style:text-underline-color="font-color" style:font-name-complex="Calibri" style:font-weight-complex="bold"/>
    </style:style>
    <style:style style:name="T29" style:family="text">
      <style:text-properties fo:color="#000000" loext:opacity="100%" style:font-name="Calibri" style:text-underline-style="solid" style:text-underline-width="auto" style:text-underline-color="font-color" style:font-name-complex="Calibri"/>
    </style:style>
    <style:style style:name="T30" style:family="text">
      <style:text-properties fo:color="#000000" loext:opacity="100%" style:font-name="Calibri" style:text-underline-style="solid" style:text-underline-width="auto" style:text-underline-color="font-color" officeooo:rsid="0018cd8c" style:font-name-complex="Calibri"/>
    </style:style>
    <style:style style:name="T31" style:family="text">
      <style:text-properties officeooo:rsid="0018cd8c"/>
    </style:style>
    <style:style style:name="T32" style:family="text">
      <style:text-properties style:font-name="Calibri" style:text-underline-style="solid" style:text-underline-width="auto" style:text-underline-color="font-color" style:font-name-complex="Calibri"/>
    </style:style>
    <style:style style:name="T33" style:family="text">
      <style:text-properties style:font-name="Calibri" style:font-name-complex="Calibri" style:font-weight-complex="bold"/>
    </style:style>
    <style:style style:name="T34" style:family="text">
      <style:text-properties fo:color="#000000" loext:opacity="100%" style:font-name="Calibri" fo:font-weight="bold" style:font-weight-asian="bold" style:font-name-complex="Calibri"/>
    </style:style>
    <style:style style:name="T35" style:family="text">
      <style:text-properties fo:color="#000000" loext:opacity="100%" style:font-name="Calibri" fo:font-weight="bold" officeooo:rsid="000f6c3b" style:font-weight-asian="bold" style:font-name-complex="Calibri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style:text-underline-style="none"/>
    </style:style>
    <style:style style:name="T38" style:family="text">
      <style:text-properties style:text-underline-style="none" fo:font-weight="bold" style:font-weight-asian="bold"/>
    </style:style>
    <style:style style:name="T39" style:family="text">
      <style:text-properties fo:color="#000000" loext:opacity="100%"/>
    </style:style>
    <style:style style:name="T40" style:family="text">
      <style:text-properties fo:color="#ff0000" loext:opacity="100%"/>
    </style:style>
    <style:style style:name="T41" style:family="text">
      <style:text-properties style:font-name="Calibri" fo:font-style="italic" fo:font-weight="bold" style:font-style-asian="italic" style:font-weight-asian="bold" style:font-name-complex="Calibri" style:font-style-complex="italic" style:font-weight-complex="bold"/>
    </style:style>
    <style:style style:name="T42" style:family="text">
      <style:text-properties style:font-name="Calibri" fo:font-style="normal" fo:font-weight="normal" style:font-style-asian="normal" style:font-weight-asian="normal" style:font-name-complex="Calibri" style:font-style-complex="normal" style:font-weight-complex="normal"/>
    </style:style>
    <style:style style:name="T43" style:family="text">
      <style:text-properties style:font-name="Calibri" fo:font-style="italic" fo:font-weight="normal" style:font-style-asian="italic" style:font-weight-asian="normal" style:font-name-complex="Calibri" style:font-style-complex="italic" style:font-weight-complex="normal"/>
    </style:style>
    <style:style style:name="T44" style:family="text">
      <style:text-properties style:font-name="Calibri" fo:font-style="normal" style:font-style-asian="normal" style:font-name-complex="Calibri" style:font-style-complex="normal"/>
    </style:style>
    <style:style style:name="T45" style:family="text">
      <style:text-properties fo:font-weight="bold" style:font-weight-asian="bold"/>
    </style:style>
    <style:style style:name="T46" style:family="text">
      <style:text-properties fo:background-color="transparent" loext:char-shading-value="0"/>
    </style:style>
    <style:style style:name="T47" style:family="text">
      <style:text-properties officeooo:rsid="0017c110" fo:background-color="transparent" loext:char-shading-value="0"/>
    </style:style>
    <style:style style:name="T48" style:family="text">
      <style:text-properties style:font-weight-complex="bold"/>
    </style:style>
    <style:style style:name="T49" style:family="text">
      <style:text-properties style:font-name="Calibri" fo:font-size="11.5pt" style:font-size-asian="11.5pt" style:font-name-complex="Calibri" style:font-size-complex="11.5pt"/>
    </style:style>
    <style:style style:name="T50" style:family="text">
      <style:text-properties style:font-name="Calibri" fo:font-weight="normal" style:font-weight-asian="normal" style:font-name-complex="Calibri" style:font-weight-complex="normal"/>
    </style:style>
    <style:style style:name="T51" style:family="text">
      <style:text-properties fo:color="#ff0000" loext:opacity="100%" style:font-name="Calibri" fo:font-weight="bold" style:font-weight-asian="bold" style:font-name-complex="Calibri" style:font-weight-complex="bold"/>
    </style:style>
    <style:style style:name="T52" style:family="text">
      <style:text-properties fo:color="#000000" loext:opacity="100%" style:font-name="Calibri" fo:font-weight="bold" officeooo:rsid="0018cd8c" style:font-weight-asian="bold" style:font-name-complex="Calibri" style:font-weight-complex="bold"/>
    </style:style>
    <style:style style:name="T53" style:family="text">
      <style:text-properties fo:color="#000000" loext:opacity="100%" style:font-name="Calibri" fo:font-weight="bold" officeooo:rsid="001f451d" style:font-weight-asian="bold" style:font-name-complex="Calibri" style:font-weight-complex="bold"/>
    </style:style>
    <style:style style:name="T54" style:family="text">
      <style:text-properties style:use-window-font-color="true" loext:opacity="0%"/>
    </style:style>
    <style:style style:name="T55" style:family="text">
      <style:text-properties style:font-name="Calibri" style:font-name-asian="Arial" style:font-name-complex="Calibri" style:font-weight-complex="bold"/>
    </style:style>
    <style:style style:name="T56" style:family="text">
      <style:text-properties officeooo:rsid="001dd388"/>
    </style:style>
    <style:style style:name="T57" style:family="text">
      <style:text-properties officeooo:rsid="00127221"/>
    </style:style>
    <style:style style:name="T58" style:family="text">
      <style:text-properties fo:color="#0000ff" loext:opacity="100%" style:font-name="Calibri" style:text-underline-style="solid" style:text-underline-width="auto" style:text-underline-color="font-color" style:font-name-complex="Calibri"/>
    </style:style>
    <style:style style:name="T59" style:family="text">
      <style:text-properties fo:color="#0000ff" loext:opacity="100%" style:font-name="Calibri" style:font-name-complex="Calibri"/>
    </style:style>
    <style:style style:name="T60" style:family="text">
      <style:text-properties style:font-name="Calibri" fo:font-style="italic" style:font-style-asian="italic" style:font-name-complex="Calibri" style:font-style-complex="italic"/>
    </style:style>
    <style:style style:name="T61" style:family="text">
      <style:text-properties style:font-name="Calibri" style:font-name-asian="Times New Roman" style:font-name-complex="Calibri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WARUNKI OTWARTEGO KONKURSU OFERT O UDZIELENIE DOTACJI Z BUDŻETU MIASTA KATOWICE PODMIOTOM UPRAWNIONYM W FORMIE WSPARCIA NA REALIZACJĘ ZADAŃ PUBLICZNYCH W DZIEDZINIE KULTURY NA ROK 202<text:span text:style-name="T1">6</text:span></text:p>
      <text:p text:style-name="P2"/>
      <text:p text:style-name="P3">Prezydent Miasta Katowice, działając na podstawie: </text:p>
      <text:p text:style-name="P4"><text:span text:style-name="T2">a)<text:tab/></text:span><text:span text:style-name="T3">art.7 ust. 1 pkt 9 ustawy z dnia 8 marca 1990 r. o samorządzie gminnym (Dz.U. Z 202</text:span><text:span text:style-name="T4">5</text:span><text:span text:style-name="T3"> r. <text:s text:c="10"/><text:tab/>poz. 1</text:span><text:span text:style-name="T4">153</text:span><text:span text:style-name="T3">);</text:span></text:p>
      <text:p text:style-name="P4"><text:span text:style-name="T5">b)<text:tab/>art. 4 ust. 1 pkt 4, 16 oraz art. 11, 13-19 ustawy o działalności pożytku publicznego<text:line-break/><text:tab/>i o wolontariacie z dnia 24 kwietnia 2003 r. (Dz. U. z </text:span><text:span text:style-name="Domyślna_20_czcionka_20_akapitu3"><text:span text:style-name="T6">202</text:span></text:span><text:span text:style-name="Domyślna_20_czcionka_20_akapitu3"><text:span text:style-name="T7">5</text:span></text:span><text:span text:style-name="Domyślna_20_czcionka_20_akapitu3"><text:span text:style-name="T6"> r. poz. 1</text:span></text:span><text:span text:style-name="Domyślna_20_czcionka_20_akapitu3"><text:span text:style-name="T7">338</text:span></text:span><text:span text:style-name="T5">);</text:span></text:p>
      <text:p text:style-name="P4"><text:span text:style-name="T2">c)<text:tab/>Rozporządzenia Przewodniczącego Komitetu do spraw Pożytku Publicznego z dnia <text:s text:c="23"/><text:tab/>24<text:tab/>października 2018 roku </text:span><text:span text:style-name="T8">w sprawie wzorów ofert i ramowych wzorów umów dotyczących<text:tab/>realizacji zadań publicznych oraz wzorów sprawozdań z wykonania tych zadań <text:s text:c="24"/><text:tab/></text:span><text:span text:style-name="T2">(Dz.U. z 2018 r. poz. 2057)</text:span></text:p>
      <text:p text:style-name="P5"/>
      <text:p text:style-name="P6"><text:span text:style-name="T2">ogłasza Otwarty Konkursu Ofert o udzielenie dotacji <text:s/>organizacjom pozarządowym oraz podmiotom wymienionym w art. 3 ust. 3, określonym w ustawie o działalności pożytku publicznego <text:s text:c="30"/>i o wolontariacie z dnia 24 kwietnia 2003 r. </text:span><text:span text:style-name="T5">(Dz. U. z </text:span><text:span text:style-name="Domyślna_20_czcionka_20_akapitu3"><text:span text:style-name="T6">202</text:span></text:span><text:span text:style-name="Domyślna_20_czcionka_20_akapitu3"><text:span text:style-name="T9">5</text:span></text:span><text:span text:style-name="Domyślna_20_czcionka_20_akapitu3"><text:span text:style-name="T6"> r. poz. 1</text:span></text:span><text:span text:style-name="Domyślna_20_czcionka_20_akapitu3"><text:span text:style-name="T9">338</text:span></text:span><text:span text:style-name="T5">).</text:span></text:p>
      <text:p text:style-name="P7"/>
      <text:p text:style-name="P7">Zadanie publiczne powinno być realizowane:</text:p>
      <text:p text:style-name="P7">- z zachowaniem obowiązujących norm i przepisów sanitarnych,</text:p>
      <text:p text:style-name="P7">- zgodnie z zapisami art. 6 ustawy z dnia 19 lipca 2019 r. o zapewnieniu dostępności osobom ze szczególnymi potrzebami.</text:p>
      <text:p text:style-name="P6"/>
      <text:p text:style-name="P6"><text:span text:style-name="T10"><text:tab/>I. </text:span><text:span text:style-name="T11">RODZAJ <text:s/>I CEL <text:s/>ZADANIA</text:span></text:p>
      <text:p text:style-name="P8"/>
      <text:list text:style-name="WW8Num8">
        <text:list-item>
          <text:p text:style-name="P9"><text:span text:style-name="T2">Otwarty Konkurs Ofert organizowany przez Wydział Kultury Urzędu Miasta Katowice <text:s text:c="17"/>o udzielenie dotacji z budżetu Miasta Katowice podmiotom uprawnionym ma na celu </text:span><text:span text:style-name="T12">wsparcie </text:span><text:span text:style-name="T13">inicjatyw kulturalnych oraz </text:span><text:span text:style-name="T14">zadań z zakresu promocji kulturalnej</text:span><text:span text:style-name="T2">, skierowanych do mieszkańców Katowic zaplanowanych do realizacji w roku 202</text:span><text:span text:style-name="T15">6</text:span><text:span text:style-name="T2">. </text:span></text:p>
          <text:p text:style-name="P10"/>
        </text:list-item>
        <text:list-item>
          <text:p text:style-name="P9"><text:span text:style-name="T16">Zakres przedmiotowy realizowanego zadania</text:span><text:span text:style-name="T2">: </text:span></text:p>
        </text:list-item>
      </text:list>
      <text:list text:style-name="L1">
        <text:list-item>
          <text:p text:style-name="P11">organizowanie festiwali, przeglądów, prezentacji, spotkań, wystaw, konkursów, warsztatów, konferencji, seminariów, spektakli i innych działań edukacyjno – kulturalnych oraz kulturotwórczych o charakterze interdyscyplinarnym;</text:p>
        </text:list-item>
        <text:list-item>
          <text:p text:style-name="P11">zadania dotyczące edukacji regionalnej, w tym warsztaty, kursy;</text:p>
        </text:list-item>
        <text:list-item>
          <text:p text:style-name="P11">zadania popularyzujące unikalne i żywe elementy kultury regionalnej, w tym konkursy, przeglądy, festiwale sztuki i rękodzieła ludowego;</text:p>
        </text:list-item>
        <text:list-item>
          <text:p text:style-name="P11">zadania o charakterze artystycznym, użytkowym inspirowane tradycyjną twórczością regionalną;</text:p>
        </text:list-item>
        <text:list-item>
          <text:p text:style-name="P11">organizowanie festynów oraz koncertów plenerowych;</text:p>
        </text:list-item>
        <text:list-item>
          <text:p text:style-name="P11">projekty kulturalne o charakterze ogólnopolskim, międzynarodowym mające na celu promocję miasta Katowice tj. festiwale, przeglądy, prezentacje, wystawy, konkursy, plenery, spektakle i inne działania kulturotwórcze;</text:p>
        </text:list-item>
        <text:list-item>
          <text:p text:style-name="P11">niskonakładowe, niekomercyjne publikacje, druki dotyczące Miasta Katowice;</text:p>
        </text:list-item>
        <text:list-item>
          <text:p text:style-name="P11">rozwój aktywności osób starszych, w tym kombatantów i osób represjonowanych;</text:p>
        </text:list-item>
        <text:list-item>
          <text:p text:style-name="P11">organizowanie spotkań, warsztatów, pogadanek, wyjazdów, wyjść do instytucji kultury oraz innych działań edukacyjno-kulturalnych przeznaczonych dla osób starszych, w tym kombatantów i osób represjonowanych;</text:p>
        </text:list-item>
        <text:list-item>
          <text:p text:style-name="P11">inne działania o charakterze interdyscyplinarnym z obszaru kultury.</text:p>
        </text:list-item>
      </text:list>
      <text:p text:style-name="P8"><text:soft-page-break/><text:tab/>II. TERMIN REALIZACJI ZADANIA<text:tab/><text:tab/><text:tab/><text:tab/><text:tab/><text:tab/><text:tab/><text:tab/></text:p>
      <text:p text:style-name="P12"><text:span text:style-name="T2">Zadania będą realizowane w terminie:</text:span><text:span text:style-name="T17"> </text:span><text:span text:style-name="T18">od</text:span><text:span text:style-name="T19"> </text:span><text:span text:style-name="T20">01.03.2026 r. </text:span><text:span text:style-name="T21">do </text:span><text:span text:style-name="T22">10.12.2026 r.</text:span><text:span text:style-name="T23">.2025 r. <text:s/>do 10.12.2025 r.</text:span></text:p>
      <text:p text:style-name="P13"><text:span text:style-name="T10"><text:tab/>III. WYSOKOŚĆ ŚRODKÓW PUBLICZNYCH PRZEZNACZONYCH NA REALIZACJĘ </text:span><text:span text:style-name="T11">ZADANIA</text:span></text:p>
      <text:p text:style-name="P14"><text:span text:style-name="T2"><text:tab/>Na realizację zadania przeznacza się kwotę</text:span><text:span text:style-name="T11"> </text:span><text:span text:style-name="T24">75</text:span><text:span text:style-name="T16">0</text:span><text:span text:style-name="T11"> 000,00</text:span><text:span text:style-name="T10"> zł.</text:span></text:p>
      <text:p text:style-name="P15"/>
      <text:list text:style-name="L2">
        <text:list-header>
          <text:h text:style-name="P16" text:outline-level="1">ZASADY PRZYZNANIA DOTACJI:</text:h>
        </text:list-header>
      </text:list>
      <text:list text:style-name="WW8Num9">
        <text:list-item>
          <text:p text:style-name="P17"><text:span text:style-name="T2">Postępowanie konkursowe odbywa się zgodnie z zasadami określonymi w ustawie <text:s text:c="23"/>o działalności pożytku publicznego i o wolontariacie z dnia 24 kwietnia 2003 r. <text:s text:c="26"/></text:span><text:span text:style-name="T5">(Dz. U. z </text:span><text:span text:style-name="Domyślna_20_czcionka_20_akapitu3"><text:span text:style-name="T6">202</text:span></text:span><text:span text:style-name="Domyślna_20_czcionka_20_akapitu3"><text:span text:style-name="T25">5</text:span></text:span><text:span text:style-name="Domyślna_20_czcionka_20_akapitu3"><text:span text:style-name="T6"> r. poz. 1</text:span></text:span><text:span text:style-name="Domyślna_20_czcionka_20_akapitu3"><text:span text:style-name="T25">338</text:span></text:span><text:span text:style-name="T5">).</text:span></text:p>
        </text:list-item>
        <text:list-item>
          <text:p text:style-name="P18">Dotacja z budżetu miasta może być przyznana podmiotom uprawnionym - organizacjom pozarządowym w rozumieniu ustawy o działalności pożytku publicznego i o wolontariacie z dnia 24 kwietnia 2003 roku oraz podmiotom wymienionym w art. 3 ust. 3 powyższej ustawy, jeżeli ich cele statutowe obejmują prowadzenie działalności kulturalnej.</text:p>
        </text:list-item>
        <text:list-item>
          <text:p text:style-name="P18">Oddziały terenowe nie posiadające osobowości prawnej nie mogą samodzielnie ubiegać się o dotację. W takiej sytuacji mogą złożyć ofertę za pośrednictwem zarządu głównego lub oddziału posiadającego osobowość prawną, natomiast oddział upoważniony do bezpośredniego wykonania zadania powinien być wskazany w ofercie.</text:p>
        </text:list-item>
        <text:list-item>
          <text:p text:style-name="P17"><text:span text:style-name="T2">Dotacja przeznaczona może być wyłącznie na wydatki związane z realizacją zadania, na które udzielono wsparcia. </text:span><text:span text:style-name="T5">Wszelkie przychody uzyskane w wyniku realizacji zadania muszą być wydatkowane na zadanie.</text:span></text:p>
        </text:list-item>
        <text:list-item>
          <text:p text:style-name="P19">Zadanie musi zostać zrealizowane w Katowicach lub na rzecz mieszkańców Katowic. <text:s text:c="20"/>W przypadku projektów kulturalnych o charakterze ogólnopolskim, międzynarodowym oraz <text:span text:style-name="T26">niskonakładowych, niekomercyjnych publikacji, druków dotyczących Miasta Katowice muszą one dotyczyć realizacji zadań na rzecz promocji kulturalnej Miasta Katowice.</text:span></text:p>
        </text:list-item>
        <text:list-item>
          <text:p text:style-name="P18">Dotacja nie może zostać udzielona na wsparcie zadań, które są dofinansowane z budżetu miasta Katowice lub jego funduszy celowych na podstawie innych przepisów.</text:p>
        </text:list-item>
        <text:list-item>
          <text:p text:style-name="P20"><text:span text:style-name="T2">Podmiot ubiegający się o dofinansowanie musi posiadać </text:span><text:span text:style-name="T11">wkład własny finansowy</text:span><text:span text:style-name="T2">. </text:span><text:span text:style-name="T27">Nie określa się minimalnej wysokości wkładu własnego finansowego ani procentowego jego udziału w kosztach całkowitych zadania.</text:span></text:p>
        </text:list-item>
      </text:list>
      <text:p text:style-name="P21"><text:tab/>Wkład organizacji pozarządowej może pochodzić również z:</text:p>
      <text:p text:style-name="P21"><text:tab/>a) <text:s/><text:tab/>wkładu własnego osobowego,</text:p>
      <text:p text:style-name="P21"><text:tab/>b) <text:tab/>wkładu własnego rzeczowego,</text:p>
      <text:p text:style-name="P21"><text:tab/>c) <text:tab/>świadczeń pieniężnych od odbiorców zadania.</text:p>
      <text:p text:style-name="P21"><text:tab/>W ramach zadania oferent może pobierać świadczenia pieniężne od odbiorców <text:s/>zadania<text:tab/>pod warunkiem, że oferent realizujący zadanie publiczne prowadzi działalność odpłatną<text:tab/>pożytku publicznego, z której przychód przeznacza na działalność statutową.</text:p>
      <text:p text:style-name="P22"><text:tab/>Nie wymaga się wyceny wkładu rzeczowego.</text:p>
      <text:p text:style-name="P22"/>
      <text:p text:style-name="P22"/>
      <text:p text:style-name="P22"/>
      <text:p text:style-name="P22"/>
      <text:p text:style-name="P22"/>
      <text:list text:continue-numbering="true" text:style-name="WW8Num9">
        <text:list-item>
          <text:p text:style-name="P23"><text:soft-page-break/><text:span text:style-name="T28">Do</text:span><text:span text:style-name="T29"> kosztów kwalifikowanych zaliczane będą </text:span><text:span text:style-name="T30">m.in.</text:span><text:span text:style-name="T5">:</text:span></text:p>
        </text:list-item>
      </text:list>
      <text:p text:style-name="P24"><text:span text:style-name="T5">a)<text:tab/><text:tab/></text:span><text:span text:style-name="T2">indywidualne nagrody pieniężne i nagrody rzeczowe;</text:span></text:p>
      <text:p text:style-name="P25">b)<text:tab/><text:tab/>honoraria artystyczne i wynagrodzenia; <text:tab/></text:p>
      <text:p text:style-name="P25">c)<text:tab/><text:tab/><text:span text:style-name="T31">tantiemy autorskie np. ZAIKS;</text:span></text:p>
      <text:p text:style-name="P25"><text:span text:style-name="T31">d)<text:tab/><text:tab/></text:span>zakup materiałów niezbędnych do wykonania zadania;</text:p>
      <text:p text:style-name="P26"><text:span text:style-name="T31">e</text:span>)<text:tab/><text:tab/>zakup usług niezbędnych do wykonania zadania;</text:p>
      <text:p text:style-name="P26"><text:span text:style-name="T31">f</text:span>)<text:tab/><text:tab/>wynajem sprzętu technicznego (m.in. scena, oświetlenie, nagłośnienie);</text:p>
      <text:p text:style-name="P26"><text:span text:style-name="T31">g</text:span>)<text:tab/><text:tab/>usługi poligraficzne i koszty promocyjne służące realizacji zadania;</text:p>
      <text:p text:style-name="P26"><text:span text:style-name="T31">h</text:span>)<text:tab/><text:tab/>koszty administracyjne: koordynacja zadania, obsługa księgowa, czynsz, media.</text:p>
      <text:p text:style-name="P27"/>
      <text:p text:style-name="P28">Organizacja pozarządowa może pokrywać ze środków dotacji koszty utrzymania lokalu (w tym m.in.: czynsz, media, energia elektryczna i cieplna, wywóz odpadów, odprowadzanie ścieków <text:s text:c="18"/>i inne media) w maksymalnej wysokości obliczonej proporcjonalnie do powierzchni lokalu użytkowanego do celów realizacji zadania publicznego określonego w umowie dotacji oraz proporcjonalnie do zużycia wynikającego z faktycznego zużycia mediów.</text:p>
      <text:p text:style-name="P28">Organizacja pozarządowa zobowiązana jest w terminie 15 dni od podpisania umowy dotacji przedstawić kierownikowi komórki organizacyjnej szczegółową informację na temat całkowitej powierzchni zajmowanego budynku/lokalu z wyodrębnieniem powierzchni budynku/lokalu użytkowanego wyłącznie do celów realizacji danego zadania publicznego, a także informację dotyczącą sposobu obliczania opłat utrzymania lokalu rozliczanych w ramach tego zadania.</text:p>
      <text:p text:style-name="P28">Ostateczny sposób rozliczania kosztów utrzymania lokalu dla celów danego zadania publicznego zostanie określony w oświadczeniu organizacji pozarządowej złożonej kierownikowi komórki organizacyjnej po zaakceptowaniu powyższej informacji.</text:p>
      <text:p text:style-name="P27"/>
      <text:list xml:id="list110412232113005" text:continue-numbering="true" text:style-name="WW8Num9">
        <text:list-item>
          <text:p text:style-name="P17"><text:span text:style-name="T32">Do kosztów kwalifikowanych, które nie mogą być sfinansowane</text:span><text:span text:style-name="T2"> z dotacji przyznanej <text:s text:c="26"/>z Urzędu Miasta Katowice, jednakże mogą stanowić wkład własny Oferenta, zaliczane będą <text:s text:c="11"/>w szczególności:</text:span></text:p>
        </text:list-item>
      </text:list>
      <text:p text:style-name="P29">a)<text:tab/><text:tab/>praca społeczna członków i wolontariuszy;</text:p>
      <text:p text:style-name="P30"><text:span text:style-name="T2">b)<text:tab/><text:tab/>wynagrodzenie członków podmiotu zatrudnionych przez Oferenta na podstawie<text:tab/><text:tab/><text:tab/>umowy o pracę. </text:span><text:span text:style-name="T5">Do tej pozycji nie kwalifikują się płace pracowników etatowych<text:tab/><text:tab/><text:tab/>wnioskodawcy z wyjątkiem płac pracowników etatowych organizacji pozarządowych <text:tab/><text:tab/>oddelegowanych do prac przy zadaniu w oparciu o odpowiednie zapisy w umowie <text:tab/><text:tab/>lub aneksie do umowy o pracę;</text:span></text:p>
      <text:list text:style-name="WW8Num11">
        <text:list-item>
          <text:p text:style-name="P31"><text:s text:c="6"/>wyżywienie;</text:p>
        </text:list-item>
      </text:list>
      <text:p text:style-name="P32">d)<text:tab/><text:tab/>zakwaterowanie.</text:p>
      <text:p text:style-name="P33"/>
      <text:list text:continue-list="list110412232113005" text:style-name="WW8Num9">
        <text:list-item>
          <text:p text:style-name="P34"><text:span text:style-name="T32">Do kosztów niekwalifikowanych</text:span><text:span text:style-name="T2">, które nie mogą być pokryte z dotacji i nie mogą stanowić wkładu własnego oferenta zaliczane będą w szczególności:</text:span></text:p>
        </text:list-item>
      </text:list>
      <text:p text:style-name="P35">a) <text:s text:c="9"/>zadania i zakupy inwestycyjne;</text:p>
      <text:p text:style-name="P35">b) <text:s text:c="9"/>zakupy gruntów;</text:p>
      <text:p text:style-name="P35"/>
      <text:list text:continue-numbering="true" text:style-name="WW8Num9">
        <text:list-item>
          <text:p text:style-name="P36">Wydatki, które ponoszone będą z dotacji muszą być niezbędne do realizacji zadania objętego konkursem, racjonalne i efektywne, spełniające wymogi efektywnego zarządzania <text:soft-page-break/>finansami (relacja nakład/rezultat), faktycznie poniesione w okresie realizacji zadania, odpowiednio udokumentowane i zgodne z zatwierdzonym kosztorysem.</text:p>
        </text:list-item>
      </text:list>
      <text:p text:style-name="P37"/>
      <text:list text:continue-numbering="true" text:style-name="WW8Num9">
        <text:list-item>
          <text:p text:style-name="P38">Dwa lub więcej uprawnione podmioty działające wspólnie mogą złożyć ofertę wspólną. </text:p>
        </text:list-item>
      </text:list>
      <text:p text:style-name="P39"><text:tab/>Oferta wspólna wskazuje:</text:p>
      <text:p text:style-name="P40"><text:s/>a) <text:s text:c="2"/><text:tab/>jakie działania w ramach realizacji zadania publicznego będą wykonywać <text:tab/> <text:s text:c="19"/><text:tab/>poszczególne podmioty;</text:p>
      <text:p text:style-name="P40"><text:s/>b) <text:s text:c="2"/><text:tab/>sposób reprezentacji podmiotów wobec organu administracji publicznej.</text:p>
      <text:p text:style-name="P40"/>
      <text:list text:continue-numbering="true" text:style-name="WW8Num9">
        <text:list-item>
          <text:p text:style-name="P38">Umowę zawartą między podmiotami określającą zakres ich świadczeń, składających się na realizację zadania publicznego, załącza się do umowy o wsparcie realizacji zadania <text:s text:c="24"/>publicznego. Podmioty składające ofertę wspólną ponoszą solidarną odpowiedzialność za podjęte zobowiązania.</text:p>
        </text:list-item>
      </text:list>
      <text:p text:style-name="P41"/>
      <text:p text:style-name="P42"><text:span text:style-name="T16"><text:s text:c="2"/><text:tab/>IV. S</text:span><text:span text:style-name="T11">POSÓB PRZYGOTOWANIA OFERTY, WARUNKI DOPUSZCZENIA DO PROCEDURY<text:tab/>KONKURSOWEJ:</text:span></text:p>
      <text:p text:style-name="P43"><text:tab/></text:p>
      <text:list text:style-name="WW8Num15">
        <text:list-item>
          <text:p text:style-name="P44"><text:span text:style-name="T16">Ofertę</text:span><text:span text:style-name="T2"> wraz z załącznikami należy złożyć za pomocą Generatora eNGO dostępnego na stronie </text:span><text:span text:style-name="T16">http://katowice.engo.org.pl/konkursy-trwajace</text:span><text:span text:style-name="T2">, a następnie: </text:span></text:p>
          <text:p text:style-name="P45"/>
        </text:list-item>
      </text:list>
      <text:list text:style-name="WW8Num12">
        <text:list-header>
          <text:p text:style-name="P46"><text:span text:style-name="T2">- podpisany wydruk <text:s/>z Generatora eNGO dostarczyć do </text:span><text:span text:style-name="T32">Kancelarii Podawczej Urzędu Miasta Katowice ul. Rynek 1</text:span><text:span text:style-name="T2"> w zamkniętej, </text:span><text:span text:style-name="T33">prawidłowo</text:span><text:span text:style-name="T2"> opisanej kopercie, zaadresowanej na</text:span><text:span text:style-name="T16"> </text:span><text:span text:style-name="T2">Wydział Kultury Urzędu Miasta Katowice z dopiskiem</text:span><text:span text:style-name="T16">: „</text:span><text:span text:style-name="T34">Otwarty Konkurs Ofert <text:s text:c="21"/>w dziedzinie kultury 202</text:span><text:span text:style-name="T35">6</text:span><text:span text:style-name="T34">”, </text:span><text:span text:style-name="T35">NIE OTWIERAĆ.</text:span><text:span text:style-name="T16"> </text:span><text:span text:style-name="T2">Na kopercie należy podać </text:span><text:span text:style-name="T16">nazwę podmiotu składającego ofertę, adres korespondencyjny oraz telefon kontaktowy</text:span></text:p>
        </text:list-header>
      </text:list>
      <text:p text:style-name="P47"/>
      <text:list text:style-name="WW8Num13">
        <text:list-header>
          <text:p text:style-name="P48"><text:span text:style-name="T2">- </text:span><text:span text:style-name="T11">lub przesłać listownie</text:span><text:span text:style-name="T2"> na adres: Urząd Miasta Katowice, ul. Młyńska 4, 40-098 Katowice. W takim przypadku o zakwalifikowaniu oferty do konkursu zadecyduje data stempla pocztowego </text:span><text:span text:style-name="T5">operatora publicznego jakim jest Poczta Polska lub operatora prywatnego widniejącego <text:s/>w rejestrze operatorów pocztowych,</text:span></text:p>
        </text:list-header>
      </text:list>
      <text:p text:style-name="P47"/>
      <text:list text:style-name="WW8Num14">
        <text:list-header>
          <text:p text:style-name="P49">- <text:span text:style-name="T36">lub złożyć ofertę w postaci elektronicznej</text:span> przy użyciu profilu zaufanego ePUAP <text:s text:c="28"/>z podpisem elektronicznym osoby/osób uprawnionych do reprezentacji organizacji pozarządowej zgodnie z KRS, tj. wygenerowany z Generatora eNGO plik oferty w formacie PDF wraz z załącznikami należy załączyć do pisma ogólnego podpisanego podpisem zaufanym przy użyciu profilu zaufanego ePUAP i wysłać na adres elektronicznej skrzynki podawczej Urzędu Miasta Katowice. </text:p>
        </text:list-header>
      </text:list>
      <text:p text:style-name="P47"/>
      <text:list text:style-name="L3">
        <text:list-header>
          <text:p text:style-name="P50"><text:span text:style-name="T37">2. <text:s text:c="2"/></text:span><text:span text:style-name="T38">Do oferty należy dołączyć:</text:span></text:p>
        </text:list-header>
      </text:list>
      <text:p text:style-name="P51"><text:span text:style-name="T33"><text:tab/></text:span><text:span text:style-name="T2">a)</text:span><text:span text:style-name="T11"><text:tab/> <text:s text:c="6"/></text:span><text:span text:style-name="T2">kserokopię aktualnego statutu;</text:span></text:p>
      <text:p text:style-name="P52"><text:tab/>b)<text:tab/>kserokopię innego wpisu do rejestru lub ewidencji, jeżeli taki jest wymagany <text:s text:c="13"/><text:tab/><text:tab/>przepisami prawa lub inne dokumenty potwierdzające status prawny oferenta <text:s text:c="24"/><text:tab/><text:tab/>i umocowanie osób go reprezentujących;</text:p>
      <text:p text:style-name="P52"><text:tab/>c)<text:tab/><text:span text:style-name="T39">w przypadku oferty wspólnej należy dołączyć umowę partnerską wraz <text:s text:c="35"/><text:tab/><text:tab/>z <text:s/>jednoznacznym podziałem obowiązków i zakresów działań w planowanym zadaniu <text:tab/><text:tab/>publicznym;</text:span></text:p>
      <text:p text:style-name="P7"><text:tab/>d)<text:tab/>pełnomocnictwo Zarządu Głównego do składania oświadczeń woli w<text:span text:style-name="T40"> </text:span>jego imieniu<text:tab/><text:tab/>wydane dla osób go reprezentujących z oddziałów terenowych nieposiadających <text:tab/><text:tab/>osobowości prawnej z poświadczeniem podpisu osób udzielających <text:tab/><text:tab/><text:soft-page-break/><text:tab/><text:tab/>pełnomocnictwa;</text:p>
      <text:p text:style-name="P6"><text:span text:style-name="T2"><text:tab/>e)</text:span><text:span text:style-name="T41"><text:tab/></text:span><text:span text:style-name="T42">oświadczenie o kwalifikowalności podatku VAT</text:span><text:span text:style-name="T43"> </text:span><text:span text:style-name="T41">– załącznik nr 2 do warunków<text:tab/><text:tab/><text:tab/>otwartego konkursu ofert.</text:span></text:p>
      <text:p text:style-name="P6"><text:span text:style-name="T41"><text:tab/></text:span><text:span text:style-name="T44">f</text:span><text:span text:style-name="T2">)<text:tab/></text:span><text:span text:style-name="T42">oświadczenie o rachunku bankowym</text:span><text:span text:style-name="T41"> – załącznik nr 3 do warunków otwartego <text:tab/><text:tab/><text:tab/>konkursu ofert.</text:span></text:p>
      <text:p text:style-name="P53"/>
      <text:p text:style-name="P54"><text:tab/>3. Dokumenty dołączone do oferty, przedstawione w formie kserokopii, powinny zostać<text:tab/>opatrzone klauzulą „za zgodność z oryginałem” wraz z datą i podpisem osoby/osób<text:tab/>uprawnionej/ uprawnionych do reprezentacji podmiotu zgodnie ze wskazaniem <text:s text:c="28"/><text:tab/>w <text:s/>aktualnym odpisie z właściwego rejestru.</text:p>
      <text:p text:style-name="P54"/>
      <text:p text:style-name="P55"><text:tab/>4. Załączniki należy złożyć w <text:span text:style-name="T45">formie papierowej</text:span> dodając je do składanej oferty lub <text:span text:style-name="T45">w formie <text:tab/>elektronicznej (z podpisem elektronicznym), </text:span><text:span text:style-name="T26">jeśli oferta składana jest przy użyciu profilu <text:tab/>zaufanego ePUAP.</text:span></text:p>
      <text:p text:style-name="P54"/>
      <text:p text:style-name="P54"><text:tab/>5. Dołączone do oferty załączniki muszą być zgodne ze wzorem. Formularze nie podlegają<text:tab/>modyfikacji. Modyfikacja załączników do oferty będzie podstawą do odrzucenia oferty <text:s text:c="22"/><text:tab/>z przyczyn formalnych. </text:p>
      <text:p text:style-name="P54"/>
      <text:p text:style-name="P56">Oferty należy składać w terminie <text:span text:style-name="T46">do dnia </text:span><text:span text:style-name="T47">31.12.2025 r.</text:span></text:p>
      <text:p text:style-name="P57"/>
      <text:p text:style-name="P52"><text:tab/>6. Suma kontrolna oferty złożonej do Wydziału Kultury Urzędu Miasta Katowice musi być<text:tab/>taka sama, jak suma kontrolna oferty utworzonej w Generatorze eNGO. <text:span text:style-name="T36">Oferty o różnych<text:tab/>sumach kontrolnych zostaną<text:tab/>odrzucone. <text:tab/><text:tab/> <text:s text:c="21"/></text:span></text:p>
      <text:p text:style-name="P58"/>
      <text:p text:style-name="P59"><text:tab/><text:span text:style-name="T26">7. Oferty złożone wyłącznie w Generatorze eNGO, tak samo jak oferty złożone wyłącznie<text:tab/>w wersji papierowej (z pominięciem wprowadzenia jej do generatora) </text:span><text:span text:style-name="T48">nie zostaną<text:tab/>dopuszczone do analizy formalnej.</text:span></text:p>
      <text:p text:style-name="P7"/>
      <text:list text:continue-numbering="true" text:style-name="L3">
        <text:list-header>
          <text:p text:style-name="P60">8. Oferty złożone po terminie lub sporządzone niezgodnie z pkt. IV ust. 1-6 warunków konkursowych nie zostaną dopuszczone do analizy formalnej.</text:p>
          <text:p text:style-name="P60"/>
          <text:p text:style-name="P61">9. Oferty sporządzone wadliwie, bądź niekompletne co do wymaganego zestawu dokumentów <text:s/>lub informacji <text:span text:style-name="T45">zostaną odrzucone ze względów formalnych.</text:span></text:p>
        </text:list-header>
      </text:list>
      <text:p text:style-name="P62"/>
      <text:p text:style-name="P6"><text:span text:style-name="T49"><text:tab/>10. Dopuszcza się możliwość dokonania drobnych poprawek</text:span><text:span text:style-name="T2"> (np. brak daty przy podpisie za<text:tab/>zgodność z oryginałem na załączniku, brak numeru telefonu na kopercie) na wezwanie<text:tab/>Komisji konkursowej, w terminie podanym przez organizatora konkursu.</text:span></text:p>
      <text:list text:style-name="L4">
        <text:list-header>
          <text:p text:style-name="P63"/>
          <text:p text:style-name="P64"><text:span text:style-name="T2">11. Nie ogranicza się liczby składanych ofert przez jeden podmiot, jednakże każdy <text:s text:c="29"/>z projektów musi zostać złożony w osobnej kopercie (1 oferta – 1 koperta). </text:span><text:span text:style-name="T11">Złożenie dwóch i więcej ofert w jednej zamkniętej kopercie spowoduje odrzucenie wszystkich projektów <text:s text:c="24"/>z przyczyn formalnych</text:span><text:span text:style-name="T2">.</text:span></text:p>
          <text:p text:style-name="P63"/>
          <text:p text:style-name="P63">12. Jeżeli ten sam podmiot składa więcej niż jedną ofertę, załączniki mogą być dołączone do jednej oferty. W takiej sytuacji na pozostałych kopertach należy wskazać gdzie znajdują się załączniki.</text:p>
          <text:p text:style-name="P63"/>
          <text:p text:style-name="P63">13. W harmonogramie realizacji zadania należy podać planowaną datę realizacji <text:soft-page-break/>merytorycznej części zadania – dopuszcza się określenie miesiąca, w którym zadanie planowane jest do realizacji.</text:p>
          <text:p text:style-name="P63"><text:s/></text:p>
          <text:p text:style-name="P64"><text:span text:style-name="T2">14. Do projektów dotyczących realizacji spektakli teatralnych należy dołączyć </text:span><text:span text:style-name="T11">gotowy scenariusz </text:span><text:span text:style-name="T2">lub w przypadku sztuk improwizowanych na żywo </text:span><text:span text:style-name="T11">zarys występu, w tym opis tematyki.</text:span></text:p>
        </text:list-header>
      </text:list>
      <text:p text:style-name="P8"/>
      <text:p text:style-name="P6"><text:span text:style-name="T11"><text:tab/></text:span><text:span text:style-name="T50">15. Oferty na działania wydawnicze obowiązkowo powinny zawierać </text:span><text:span text:style-name="T11">minimum dwie<text:tab/>recenzje. </text:span><text:span text:style-name="T50">Do oferty na działania wydawnicze obowiązkowo należy dołączyć </text:span><text:span text:style-name="T11">materiał<text:tab/>(maszynopis) gotowej pracy/dzieła oraz zgodę autora na publikację</text:span><text:span text:style-name="T50">.</text:span></text:p>
      <text:list text:continue-numbering="true" text:style-name="L4">
        <text:list-item>
          <text:list>
            <text:list-item>
              <text:list>
                <text:list-header>
                  <text:p text:style-name="P65"/>
                </text:list-header>
              </text:list>
            </text:list-item>
          </text:list>
          <text:p text:style-name="P65">16. Złożenie oferty nie jest równoznaczne z przyznaniem dotacji.</text:p>
          <text:p text:style-name="P65"/>
          <text:p text:style-name="P65">17. Wysokość dotacji dla poszczególnych podmiotów uzależniona będzie od ilości wybranych do realizacji ofert.</text:p>
          <text:p text:style-name="P65"/>
          <text:p text:style-name="P66">18. Kwota przyznanej dotacji może być niższa od wnioskowanej. W takiej sytuacji podmiot może zrezygnować z przyjęcia dotacji lub akceptując przyznaną kwotę złożyć aktualizację oferty. Aktualizacje oferty powinny zostać złożone za pośrednictwem Generatora eNGO, uwzględniając zmiany w kosztorysie, harmonogramie, opisie działań i zakładanych rezultatach.</text:p>
          <text:p text:style-name="P66">W przypadku złożenia niepoprawnie sporządzonych aktualizacji, bądź znacznego ograniczenia merytorycznego zakresu zadania w stosunku do złożonej oferty aktualizacje mogą zostać niezaakceptowane, a umowa może zostać niezawarta.</text:p>
          <text:p text:style-name="P66"/>
          <text:p text:style-name="P66">19. Oferent, który podpisze umowę dotyczącą realizacji zadania publicznego zobowiązuje się do jego realizacji zgodnie z zapisami Strategii Promocji Miasta Katowice wraz <text:s text:c="30"/>z obowiązującymi do niej aktami wykonawczymi. Ponadto zobowiązuje się do wykonania zadania w zakresie i na zasadach określonych w umowie, a także do przedłożenia <text:s text:c="27"/>w terminie 30 dni od zakończenia zadania sprawozdania końcowego. </text:p>
        </text:list-item>
      </text:list>
      <text:p text:style-name="P67"/>
      <text:p text:style-name="P68"><text:span text:style-name="T2">Złożone w konkursie oferty zostaną rozpatrzone</text:span><text:span text:style-name="T17"> </text:span><text:span text:style-name="T10">w najszybszym możliwym terminie, jednak nie później niż</text:span><text:span text:style-name="T51"> </text:span><text:span text:style-name="T52">do dnia 22.0</text:span><text:span text:style-name="T53">2</text:span><text:span text:style-name="T52">.2026 r.</text:span></text:p>
      <text:p text:style-name="P69"><text:s/>07.03.2025 r.</text:p>
      <text:p text:style-name="P70"><text:span text:style-name="T10"><text:tab/></text:span><text:span text:style-name="T11">V. PROCEDURA OCENY OFERT</text:span></text:p>
      <text:list xml:id="list3992243928" text:style-name="WW8Num3">
        <text:list-item>
          <text:p text:style-name="P71">Komisja konkursowa powołana Zarządzeniem Prezydenta Miasta Katowice zaopiniuje oferty złożone do konkursu.</text:p>
        </text:list-item>
        <text:list-item>
          <text:p text:style-name="P71">Rozpatrzenie ofert nastąpi w Wydziale Kultury Urzędu Miasta Katowice przy ul. 3 Maja 7 <text:s text:c="12"/>w oparciu o kryteria formalne i merytoryczne.</text:p>
        </text:list-item>
        <text:list-item>
          <text:p text:style-name="P72">Oferty zostaną przeanalizowane pod względem celowego i racjonalnego gospodarowania środkami budżetowymi, kierując się zasadami wyboru najkorzystniejszej oferty, wynikającymi z ustawy z dnia 27 sierpnia 2009 r. o finansach publicznych co do celowego, oszczędnego i racjonalnego wydatkowania środków, z zachowaniem zasady uzyskiwania najlepszych efektów z danych nakładów.</text:p>
          <text:p text:style-name="P72"/>
        </text:list-item>
        <text:list-item>
          <text:p text:style-name="P73"><text:span text:style-name="T16">Kryteria formalne</text:span><text:span text:style-name="T2">:</text:span></text:p>
        </text:list-item>
      </text:list>
      <text:list text:style-name="WW8Num7">
        <text:list-item>
          <text:p text:style-name="P74">oferta została złożona przez uprawniony podmiot,</text:p>
        </text:list-item>
        <text:list-item>
          <text:p text:style-name="P74">oferta została złożona w terminie, miejscu i w formach wskazanych w ogłoszeniu,</text:p>
        </text:list-item>
        <text:list-item>
          <text:p text:style-name="P74"><text:soft-page-break/>oferta została złożona na obowiązującym i prawidłowo wypełnionym formularzu <text:s text:c="15"/>i <text:s/>z wypełnionymi wszystkimi polami,</text:p>
        </text:list-item>
        <text:list-item>
          <text:p text:style-name="P74">cele statutowe Oferenta są zgodne z rodzajem proponowanych zadań,</text:p>
        </text:list-item>
        <text:list-item>
          <text:p text:style-name="P74">zadania w ofercie dotyczą Miasta Katowice lub jego mieszkańców, </text:p>
        </text:list-item>
        <text:list-item>
          <text:p text:style-name="P74">oferta została podpisana przez osoby uprawnione do reprezentacji,</text:p>
        </text:list-item>
        <text:list-item>
          <text:p text:style-name="P74">suma kontrolna oferty jest zgodna względem oferty złożonej w formie papierowej,</text:p>
        </text:list-item>
        <text:list-item>
          <text:p text:style-name="P74">złożona oferta zawiera niezbędne, załączniki wskazane w ogłoszeniu.</text:p>
        </text:list-item>
      </text:list>
      <text:p text:style-name="P75"/>
      <text:list xml:id="list110410184057152" text:continue-list="list3992243928" text:style-name="WW8Num3">
        <text:list-item>
          <text:p text:style-name="P76">Oferty, które nie spełnią wymogów formalnych, nie będą podlegać <text:span text:style-name="T54">opinii merytorycznej.</text:span></text:p>
        </text:list-item>
        <text:list-item>
          <text:p text:style-name="P72"><text:span text:style-name="T45">Kryteria merytoryczne </text:span><text:span text:style-name="T36">(max 42 punkty)</text:span>:</text:p>
        </text:list-item>
      </text:list>
      <text:p text:style-name="P77">1) Kryteria ogólne: </text:p>
      <text:p text:style-name="P7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79">1</text:p>
          </table:table-cell>
          <table:table-cell table:style-name="Tabela1.A1" office:value-type="string">
            <text:p text:style-name="P79">atrakcyjność projektu</text:p>
          </table:table-cell>
          <table:table-cell table:style-name="Tabela1.C1" office:value-type="string">
            <text:p text:style-name="P79">0-6 pkt</text:p>
          </table:table-cell>
        </table:table-row>
        <table:table-row table:style-name="Tabela1.1">
          <table:table-cell table:style-name="Tabela1.A2" office:value-type="string">
            <text:p text:style-name="P79">2</text:p>
          </table:table-cell>
          <table:table-cell table:style-name="Tabela1.A2" office:value-type="string">
            <text:p text:style-name="P79">promocja projektu ( w tym zasięg promocyjny na terenie miasta Katowice)</text:p>
          </table:table-cell>
          <table:table-cell table:style-name="Tabela1.C2" office:value-type="string">
            <text:p text:style-name="P79">0-2 pkt</text:p>
          </table:table-cell>
        </table:table-row>
        <table:table-row table:style-name="Tabela1.1">
          <table:table-cell table:style-name="Tabela1.A2" office:value-type="string">
            <text:p text:style-name="P79">3</text:p>
          </table:table-cell>
          <table:table-cell table:style-name="Tabela1.A2" office:value-type="string">
            <text:p text:style-name="P79">proponowane rezultaty oraz ich planowany poziom osiągnięcia oraz sposób ich monitorowania</text:p>
          </table:table-cell>
          <table:table-cell table:style-name="Tabela1.C2" office:value-type="string">
            <text:p text:style-name="P79">0-6 pkt</text:p>
          </table:table-cell>
        </table:table-row>
        <table:table-row table:style-name="Tabela1.1">
          <table:table-cell table:style-name="Tabela1.A2" office:value-type="string">
            <text:p text:style-name="P79">4</text:p>
          </table:table-cell>
          <table:table-cell table:style-name="Tabela1.A2" office:value-type="string">
            <text:p text:style-name="P80"><text:span text:style-name="T2">syntetyczny opis zadania w tym: informacja o miejscu oraz dacie realizacji zadania, grupie docelowej, </text:span><text:span text:style-name="T55">sposobie rozwiązywania jej problemów/zaspokajania potrzeb, komplementarności z innymi działaniami podejmowanymi przez organizację lub inne podmioty</text:span></text:p>
          </table:table-cell>
          <table:table-cell table:style-name="Tabela1.C2" office:value-type="string">
            <text:p text:style-name="P79">0-5 pkt</text:p>
          </table:table-cell>
        </table:table-row>
        <table:table-row table:style-name="Tabela1.5">
          <table:table-cell table:style-name="Tabela1.A2" office:value-type="string">
            <text:p text:style-name="P81">5</text:p>
          </table:table-cell>
          <table:table-cell table:style-name="Tabela1.A2" office:value-type="string">
            <text:p text:style-name="P81">plan i harmonogram działań</text:p>
          </table:table-cell>
          <table:table-cell table:style-name="Tabela1.C2" office:value-type="string">
            <text:p text:style-name="P79">0-2 pkt</text:p>
          </table:table-cell>
        </table:table-row>
        <table:table-row table:style-name="Tabela1.1">
          <table:table-cell table:style-name="Tabela1.A2" office:value-type="string">
            <text:p text:style-name="P79">6</text:p>
          </table:table-cell>
          <table:table-cell table:style-name="Tabela1.A2" office:value-type="string">
            <text:p text:style-name="P79">staranność w przygotowaniu dokumentacji ofertowej</text:p>
          </table:table-cell>
          <table:table-cell table:style-name="Tabela1.C2" office:value-type="string">
            <text:p text:style-name="P79">0-2 pkt</text:p>
          </table:table-cell>
        </table:table-row>
        <table:table-row table:style-name="Tabela1.1">
          <table:table-cell table:style-name="Tabela1.A2" table:number-columns-spanned="2" office:value-type="string">
            <text:p text:style-name="P82">Suma</text:p>
          </table:table-cell>
          <table:covered-table-cell/>
          <table:table-cell table:style-name="Tabela1.C2" office:value-type="string">
            <text:p text:style-name="P83">23 pkt</text:p>
          </table:table-cell>
        </table:table-row>
      </table:table>
      <text:p text:style-name="P84"><text:s/><text:tab/></text:p>
      <text:p text:style-name="P84">2) Kryteria finansowe</text:p>
      <text:p text:style-name="P85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79">1</text:p>
          </table:table-cell>
          <table:table-cell table:style-name="Tabela2.A1" office:value-type="string">
            <text:p text:style-name="P79">rzetelność sporządzonego budżetu (w tym bezbłędność kalkulacji)</text:p>
          </table:table-cell>
          <table:table-cell table:style-name="Tabela2.C1" office:value-type="string">
            <text:p text:style-name="P79">0-2 pkt</text:p>
          </table:table-cell>
        </table:table-row>
        <table:table-row table:style-name="Tabela2.1">
          <table:table-cell table:style-name="Tabela2.A2" office:value-type="string">
            <text:p text:style-name="P79">2</text:p>
          </table:table-cell>
          <table:table-cell table:style-name="Tabela2.A2" office:value-type="string">
            <text:p text:style-name="P79">wkład osobowy</text:p>
          </table:table-cell>
          <table:table-cell table:style-name="Tabela2.C2" office:value-type="string">
            <text:p text:style-name="P79">0-1 pkt</text:p>
          </table:table-cell>
        </table:table-row>
        <table:table-row table:style-name="Tabela2.1">
          <table:table-cell table:style-name="Tabela2.A2" office:value-type="string">
            <text:p text:style-name="P79">3</text:p>
          </table:table-cell>
          <table:table-cell table:style-name="Tabela2.A2" office:value-type="string">
            <text:p text:style-name="P79">wkład finansowy (liczony w stosunku do całkowitego kosztu zadania):</text:p>
            <text:list text:style-name="WW8Num5">
              <text:list-item>
                <text:p text:style-name="P86">do 25% - 1 pkt</text:p>
              </text:list-item>
              <text:list-item>
                <text:p text:style-name="P86">26-50% - 2 pkt</text:p>
              </text:list-item>
              <text:list-item>
                <text:p text:style-name="P86">51-75% - 3 pkt</text:p>
              </text:list-item>
              <text:list-item>
                <text:p text:style-name="P86">powyżej 75% - 4 pkt</text:p>
              </text:list-item>
            </text:list>
          </table:table-cell>
          <table:table-cell table:style-name="Tabela2.C2" office:value-type="string">
            <text:p text:style-name="P79">1-4 pkt</text:p>
          </table:table-cell>
        </table:table-row>
        <table:table-row table:style-name="Tabela2.1">
          <table:table-cell table:style-name="Tabela2.A2" office:value-type="string">
            <text:p text:style-name="P79">4</text:p>
          </table:table-cell>
          <table:table-cell table:style-name="Tabela2.A2" office:value-type="string">
            <text:p text:style-name="P79">zasadność przedstawionych w projekcie kosztów</text:p>
          </table:table-cell>
          <table:table-cell table:style-name="Tabela2.C2" office:value-type="string">
            <text:p text:style-name="P79">0-2 pkt</text:p>
          </table:table-cell>
        </table:table-row>
        <table:table-row table:style-name="Tabela2.1">
          <table:table-cell table:style-name="Tabela2.A2" office:value-type="string">
            <text:p text:style-name="P79">5</text:p>
          </table:table-cell>
          <table:table-cell table:style-name="Tabela2.A2" office:value-type="string">
            <text:p text:style-name="P79">odpłatność wydarzenia</text:p>
          </table:table-cell>
          <table:table-cell table:style-name="Tabela2.C2" office:value-type="string">
            <text:p text:style-name="P79">0-1 pkt</text:p>
          </table:table-cell>
        </table:table-row>
        <table:table-row table:style-name="Tabela2.1">
          <table:table-cell table:style-name="Tabela2.A2" office:value-type="string">
            <text:p text:style-name="P79">6</text:p>
          </table:table-cell>
          <table:table-cell table:style-name="Tabela2.A2" office:value-type="string">
            <text:p text:style-name="P79">Koszty administracyjne (liczone w stosunku do całkowitego kosztu zadania)</text:p>
            <text:list text:style-name="WW8Num4">
              <text:list-item>
                <text:p text:style-name="P87">do 20% - 3 pkt</text:p>
              </text:list-item>
              <text:list-item>
                <text:p text:style-name="P87">21-30 % - 2 pkt</text:p>
              </text:list-item>
              <text:list-item>
                <text:p text:style-name="P87">31-45% - 1 pkt</text:p>
              </text:list-item>
              <text:list-item>
                <text:p text:style-name="P87">powyżej 45% - 0 pkt</text:p>
              </text:list-item>
            </text:list>
          </table:table-cell>
          <table:table-cell table:style-name="Tabela2.C2" office:value-type="string">
            <text:p text:style-name="P79">0-3 pkt</text:p>
          </table:table-cell>
        </table:table-row>
        <table:table-row table:style-name="Tabela2.7">
          <table:table-cell table:style-name="Tabela2.A2" table:number-columns-spanned="2" office:value-type="string">
            <text:p text:style-name="P82">Suma</text:p>
          </table:table-cell>
          <table:covered-table-cell/>
          <table:table-cell table:style-name="Tabela2.C2" office:value-type="string">
            <text:p text:style-name="P83"><text:span text:style-name="T56">1</text:span>3 pkt</text:p>
          </table:table-cell>
        </table:table-row>
      </table:table>
      <text:p text:style-name="P85"/>
      <text:p text:style-name="P88"><text:soft-page-break/>3) <text:s/>Kryteria organizacyjne</text:p>
      <text:p text:style-name="P89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79">1</text:p>
          </table:table-cell>
          <table:table-cell table:style-name="Tabela3.A1" office:value-type="string">
            <text:p text:style-name="P79">zasoby kadrowe niezbędne do wykonania zadania, w tym profesjonalizm i doświadczenie osób zaangażowanych w merytoryczną realizację zadania</text:p>
          </table:table-cell>
          <table:table-cell table:style-name="Tabela3.C1" office:value-type="string">
            <text:p text:style-name="P79">0-2 pkt</text:p>
          </table:table-cell>
        </table:table-row>
        <table:table-row table:style-name="Tabela3.1">
          <table:table-cell table:style-name="Tabela3.A2" office:value-type="string">
            <text:p text:style-name="P79">2</text:p>
          </table:table-cell>
          <table:table-cell table:style-name="Tabela3.A2" office:value-type="string">
            <text:p text:style-name="P79">dotychczasowe doświadczenie we współpracy z Miastem Katowice <text:s text:c="27"/>( wywiązywanie się z zawartych umów, prawidłowe i terminowe wywiązywanie się z otrzymanej dotacji)</text:p>
          </table:table-cell>
          <table:table-cell table:style-name="Tabela3.C2" office:value-type="string">
            <text:p text:style-name="P79">0-1 pkt</text:p>
          </table:table-cell>
        </table:table-row>
        <table:table-row table:style-name="Tabela3.1">
          <table:table-cell table:style-name="Tabela3.A2" office:value-type="string">
            <text:p text:style-name="P79">3</text:p>
          </table:table-cell>
          <table:table-cell table:style-name="Tabela3.A2" office:value-type="string">
            <text:p text:style-name="P79">wkład rzeczowy</text:p>
          </table:table-cell>
          <table:table-cell table:style-name="Tabela3.C2" office:value-type="string">
            <text:p text:style-name="P79">0-1 pkt</text:p>
          </table:table-cell>
        </table:table-row>
        <table:table-row table:style-name="Tabela3.1">
          <table:table-cell table:style-name="Tabela3.A2" office:value-type="string">
            <text:p text:style-name="P79">4</text:p>
          </table:table-cell>
          <table:table-cell table:style-name="Tabela3.A2" office:value-type="string">
            <text:p text:style-name="P79">uzasadnienie potrzeby realizacji zadania</text:p>
          </table:table-cell>
          <table:table-cell table:style-name="Tabela3.C2" office:value-type="string">
            <text:p text:style-name="P79">0-2 pkt</text:p>
          </table:table-cell>
        </table:table-row>
        <table:table-row table:style-name="Tabela3.1">
          <table:table-cell table:style-name="Tabela3.A2" table:number-columns-spanned="2" office:value-type="string">
            <text:p text:style-name="P90">Suma</text:p>
          </table:table-cell>
          <table:covered-table-cell/>
          <table:table-cell table:style-name="Tabela3.C2" office:value-type="string">
            <text:p text:style-name="P91">6 pkt</text:p>
          </table:table-cell>
        </table:table-row>
      </table:table>
      <text:p text:style-name="P92"/>
      <text:p text:style-name="P93"/>
      <text:p text:style-name="P94"><text:span text:style-name="T2">Oferty wybrane do realizacji zadań powinny spełniać w/w kryteria i uzyskać łącznie </text:span><text:span text:style-name="T16">co najmniej 22</text:span><text:span text:style-name="T12"> punkty</text:span><text:span text:style-name="T2"> oraz minimum </text:span><text:span text:style-name="T16">12</text:span><text:span text:style-name="T2"> pkt w grupie 1, </text:span><text:span text:style-name="T16">7</text:span><text:span text:style-name="T2"> pkt w grupie 2 oraz </text:span><text:span text:style-name="T12">3</text:span><text:span text:style-name="T2"> pkt w grupie 3. </text:span></text:p>
      <text:p text:style-name="P93">Nie wszystkie oferty zaopiniowane pozytywnie muszą uzyskać środki finansowe z budżetu miasta Katowice.</text:p>
      <text:p text:style-name="P93"/>
      <text:list text:continue-list="list110410184057152" text:style-name="WW8Num3">
        <text:list-item>
          <text:p text:style-name="P95">Po zapoznaniu się z opinią Komisji Konkursowej Prezydent Miasta Katowice wyda Zarządzenie w sprawie podziału środków finansowych w ramach Otwartego Konkursu Ofert na rok 202<text:span text:style-name="T57">6</text:span>;</text:p>
        </text:list-item>
        <text:list-item>
          <text:p text:style-name="P96"><text:span text:style-name="T2">Wyniki Otwartego Konkursu Ofert, z podaniem nazw i adresów </text:span><text:span text:style-name="T5">oferentów, tytułów</text:span><text:span text:style-name="T2"> zadań publicznych, kwoty wnioskowanej i przyznanej dotacji z uzasadnieniem, zostaną podane do publicznej wiadomości;</text:span></text:p>
        </text:list-item>
        <text:list-item>
          <text:p text:style-name="P96"><text:span text:style-name="T2">Z wybranym w drodze konkursu oferentem zostanie zawarta umowa zgodna z ramowym wzorem umowy określonym w Rozporządzeniu Przewodniczącego Komitetu do spraw Pożytku Publicznego z dnia 24 października 2018 roku </text:span><text:span text:style-name="T8">w sprawie wzorów ofert i ramowych wzorów umów dotyczących realizacji zadań publicznych oraz wzorów sprawozdań <text:s text:c="20"/>z wykonania tych zadań </text:span><text:span text:style-name="T2">(Dz.U. Z 2018 r., poz. 2057). Wzór umowy stanowi </text:span><text:span text:style-name="T16">załącznik nr 4</text:span><text:span text:style-name="T2"> </text:span><text:span text:style-name="T16">do warunków otwartego konkursu ofert;</text:span></text:p>
        </text:list-item>
        <text:list-item>
          <text:p text:style-name="P76">Od podjętych decyzji nie przysługuje odwołanie.</text:p>
        </text:list-item>
      </text:list>
      <text:p text:style-name="P97"/>
      <text:p text:style-name="P2"><text:tab/>VI. PREZYDENT MIASTA KATOWICE ZASTRZEGA SOBIE PRAWO DO:</text:p>
      <text:list text:style-name="WW8Num17">
        <text:list-item>
          <text:p text:style-name="P98">możliwości przesunięcia terminu składania ofert;</text:p>
        </text:list-item>
        <text:list-item>
          <text:p text:style-name="P99"><text:span text:style-name="T2">zmiany terminu rozpoczęcia i zakończenia postępowania konkursowego</text:span><text:span text:style-name="T5">;</text:span></text:p>
        </text:list-item>
        <text:list-item>
          <text:p text:style-name="P100">możliwości unieważnienia lub odwołania konkursu w przypadku niezabezpieczenia środków finansowych w budżecie miasta na przyszły rok lub zmniejszenia wysokości środków na realizację zadania publicznego.</text:p>
        </text:list-item>
      </text:list>
      <text:p text:style-name="P7"/>
      <text:p text:style-name="P101"><text:tab/>VII. INFORMACJE DODATKOWE</text:p>
      <text:p text:style-name="P102"/>
      <text:p text:style-name="P6"><text:span text:style-name="T49"><text:tab/></text:span><text:span text:style-name="T2">1. Dodatkowe informacje można uzyskać w </text:span><text:span text:style-name="T5">Wydziale Kultury Urzędu Miasta Katowice, ul. <text:s text:c="14"/><text:tab/> <text:s text:c="4"/>3 Maja 7, II piętro, pok. 205 tel: (32) 2593-704 lub (32) 2593-702</text:span><text:span text:style-name="T2">. </text:span></text:p>
      <text:p text:style-name="P52"/>
      <text:p text:style-name="P52"><text:tab/>2. Wzór oferty wraz z załącznikami dostępny jest w następujących miejscach:</text:p>
      <text:list text:style-name="WW8Num10">
        <text:list-item>
          <text:p text:style-name="P103"><text:span text:style-name="T2">w Generatorze eNGO dostępnym na stronie </text:span><text:span text:style-name="T58">http://katowice.engo.org.pl/konkursy-trwajace</text:span><text:span text:style-name="T2">,</text:span></text:p>
        </text:list-item>
        <text:list-item>
          <text:p text:style-name="P104"><text:soft-page-break/><text:span text:style-name="T2">w Wydziale Kultury Urzędu Miasta Katowice, </text:span><text:span text:style-name="T5">ul. 3 Maja 7, II piętro, pok. 205</text:span><text:span text:style-name="T2">, </text:span></text:p>
        </text:list-item>
        <text:list-item>
          <text:p text:style-name="P104"><text:span text:style-name="T2">na stronie internetowej Urzędu Miasta Katowice (</text:span><text:a xlink:type="simple" xlink:href="http://www.katowice.eu/" text:style-name="Internet_20_link" text:visited-style-name="Visited_20_Internet_20_Link"><text:span text:style-name="Internet_20_link"><text:span text:style-name="T59">www.katowice.eu</text:span></text:span></text:a><text:span text:style-name="T2">), w zakładce: </text:span><text:bookmark-start text:name="_Hlk33383150"/><text:span text:style-name="T60">Dla mieszkańca › Współpraca z NGO › Dotacje › Konkursy,</text:span></text:p>
        </text:list-item>
        <text:list-item>
          <text:p text:style-name="P105"><text:bookmark-end text:name="_Hlk33383150"/>w Biuletynie Informacji Publicznej Urzędu Miasta Katowice, w zakładce: ogłoszenia <text:s text:c="23"/>i aktualności – organizacje pozarządowe i podmioty lecznicze – informacje o konkursach dla organizacji pozarządowych i podmiotów leczniczych – wzory dokumentów</text:p>
        </text:list-item>
        <text:list-item>
          <text:p text:style-name="P104"><text:span text:style-name="T2">na elektronicznej tablicy ogłoszeń Urzędu Miasta Katowice </text:span><text:span text:style-name="T61">znajdującej się w Biurze Obsługi Mieszkańców (ul. Rynek 1).</text:span></text:p>
          <text:p text:style-name="P106"/>
        </text:list-item>
      </text:list>
      <text:p text:style-name="P107">3. Wyniki otwartego konkursu ofert zostaną umieszczone w Biuletynie Informacji Publicznej Urzędu Miasta Katowice, na stronie internetowej Urzędu Miasta Katowice oraz na tablicy ogłoszeń w Biurze Obsługi Mieszkańców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fo:font-size="16pt" fo:font-weight="bold" style:font-size-asian="16pt" style:font-weight-asian="bold" style:font-name-complex="Times New Roman" style:font-family-complex="'Times New Roman'" style:font-family-generic-complex="roman" style:font-pitch-complex="variable" style:language-complex="ar" style:country-complex="SA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8z0" style:family="text">
      <style:text-properties fo:color="#000000" loext:opacity="100%" style:font-name="Calibri" fo:font-family="Calibri" style:font-family-generic="swiss" style:font-pitch="variable" fo:font-size="12pt" fo:font-weight="normal" fo:background-color="transparent" style:font-size-asian="12pt" style:font-weight-asian="normal" style:font-name-complex="OpenSymbol1" style:font-family-complex="OpenSymbol, 'Arial Unicode MS'" style:font-pitch-complex="variable" style:font-weight-complex="normal"/>
    </style:style>
    <style:style style:name="WW8Num9z0" style:family="text">
      <style:text-properties fo:color="#000000" loext:opacity="100%" style:font-name="Calibri" fo:font-family="Calibri" style:font-family-generic="swiss" style:font-pitch="variable" fo:font-size="12pt" fo:background-color="transparent" style:font-size-asian="12pt" style:font-name-complex="OpenSymbol1" style:font-family-complex="OpenSymbol, 'Arial Unicode MS'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weight="bold" fo:background-color="#ffff00" style:font-weight-asian="bold" style:font-name-complex="OpenSymbol1" style:font-family-complex="OpenSymbol, 'Arial Unicode MS'" style:font-pitch-complex="variable" style:font-weight-complex="normal"/>
    </style:style>
    <style:style style:name="WW8Num11z0" style:family="text">
      <style:text-properties style:font-name="Calibri" fo:font-family="Calibri" style:font-family-generic="swiss" style:font-pitch="variable" fo:font-weight="normal" style:font-weight-asian="normal" style:font-name-complex="OpenSymbol1" style:font-family-complex="OpenSymbol, 'Arial Unicode MS'" style:font-pitch-complex="variable" style:font-weight-complex="normal"/>
    </style:style>
    <style:style style:name="WW8Num11z1" style:family="text">
      <style:text-properties style:font-name="Wingdings 2" fo:font-family="'Wingdings 2'" style:font-family-generic="roman" style:font-pitch="variable" style:font-charset="x-symbol" style:font-name-complex="Courier New" style:font-family-complex="'Courier New'" style:font-family-generic-complex="modern"/>
    </style:style>
    <style:style style:name="WW8Num11z2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5z0" style:family="text">
      <style:text-properties fo:color="#000000" loext:opacity="100%" style:font-name="Calibri" fo:font-family="Calibri" style:font-family-generic="swiss" style:font-pitch="variable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fo:background-color="#ffff66" style:font-name-complex="OpenSymbol1" style:font-family-complex="OpenSymbol, 'Arial Unicode MS'" style:font-pitch-complex="variable"/>
    </style:style>
    <style:style style:name="WW8Num13z0" style:family="text">
      <style:text-properties fo:color="#000000" loext:opacity="100%" style:font-name="Calibri" fo:font-family="Calibri" style:font-family-generic="swiss" style:font-pitch="variable" style:font-name-complex="OpenSymbol1" style:font-family-complex="OpenSymbol, 'Arial Unicode MS'" style:font-pitch-complex="variable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Numbering_20_Symbols" style:display-name="Numbering Symbols" style:family="text"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/>
    </style:style>
    <style:style style:name="WW8Num3z0" style:family="text">
      <style:text-properties style:font-name="Calibri" fo:font-family="Calibri" style:font-family-generic="swiss" style:font-pitch="variable" fo:font-weight="normal" style:font-weight-asian="normal" style:font-name-complex="OpenSymbol1" style:font-family-complex="OpenSymbol, 'Arial Unicode MS'" style:font-pitch-complex="variable" style:font-weight-complex="normal"/>
    </style:style>
    <style:style style:name="WW8Num3z1" style:family="text">
      <style:text-properties style:font-name="Symbol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7z0" style:family="text">
      <style:text-properties fo:color="#000000" loext:opacity="100%" style:font-name="Symbol" fo:font-family="Symbol" style:font-family-generic="roman" style:font-pitch="variable" style:font-charset="x-symbol" fo:font-weight="normal" fo:background-color="transparent" style:font-weight-asian="normal" style:font-name-complex="OpenSymbol1" style:font-family-complex="OpenSymbol, 'Arial Unicode MS'" style:font-pitch-complex="variable" style:font-weight-complex="normal"/>
    </style:style>
    <style:style style:name="WW8Num5z0" style:family="text">
      <style:text-properties fo:color="#000000" loext:opacity="100%" style:font-name="Calibri" fo:font-family="Calibri" style:font-family-generic="swiss" style:font-pitch="variable" fo:font-style="normal" fo:font-weight="normal" fo:background-color="transparent" style:font-style-asian="normal" style:font-weight-asian="normal" style:font-name-complex="OpenSymbol1" style:font-family-complex="OpenSymbol, 'Arial Unicode MS'" style:font-pitch-complex="variable" style:font-style-complex="normal" style:font-weight-complex="normal"/>
    </style:style>
    <style:style style:name="WW8Num5z1" style:family="text">
      <style:text-properties style:font-name="Symbol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5z3" style:family="text"/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tyle="normal" fo:font-weight="bold" fo:background-color="#ffff66" style:font-style-asian="normal" style:font-weight-asian="bold" style:font-name-complex="OpenSymbol1" style:font-family-complex="OpenSymbol, 'Arial Unicode MS'" style:font-pitch-complex="variable" style:font-style-complex="normal" style:font-weight-complex="bold"/>
    </style:style>
    <style:style style:name="WW8Num4z1" style:family="text">
      <style:text-properties style:font-name="Wingdings 2" fo:font-family="'Wingdings 2'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4z3" style:family="text"/>
    <style:style style:name="WW8Num1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0" style:family="text">
      <style:text-properties fo:color="#000000" loext:opacity="100%" style:font-name="Symbol" fo:font-family="Symbol" style:font-family-generic="roman" style:font-pitch="variable" style:font-charset="x-symbol" fo:font-size="12pt" fo:background-color="transparent" style:font-size-asian="12pt" style:font-name-complex="OpenSymbol1" style:font-family-complex="OpenSymbol, 'Arial Unicode MS'" style:font-pitch-complex="variable"/>
    </style:style>
    <style:style style:name="WW8Num10z1" style:family="text">
      <style:text-properties style:font-name="Wingdings 2" fo:font-family="'Wingdings 2'" style:font-family-generic="roman" style:font-pitch="variable" style:font-charset="x-symbol" style:font-name-complex="Courier New" style:font-family-complex="'Courier New'" style:font-family-generic-complex="modern"/>
    </style:style>
    <style:style style:name="WW8Num10z3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Domyślna_20_czcionka_20_akapitu3" style:display-name="Domyślna czcionka akapitu3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0" loext:num-list-format="%1%.%2%." style:num-suffix="." style:num-format="1" text:start-value="5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9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9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9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9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9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9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9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6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6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6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6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6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loext:num-list-format="%1%)" style:num-suffix=")" style:num-format="i" text:start-value="100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2" text:style-name="WW8Num11z1" loext:num-list-format="%2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3" text:style-name="WW8Num11z2" loext:num-list-format="%3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4" text:style-name="WW8Num11z1" loext:num-list-format="%4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5" text:style-name="WW8Num11z4" loext:num-list-format="%5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6" text:style-name="WW8Num11z5" loext:num-list-format="%6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loext:num-list-format="%8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1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</text:list-style>
    <text:list-style style:name="WW8Num15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15z0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5z0" loext:num-list-format="%3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text:style-name="WW8Num15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5" text:style-name="WW8Num15z0" loext:num-list-format="%5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15z0" loext:num-list-format="%6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7" text:style-name="WW8Num15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8" text:style-name="WW8Num15z0" loext:num-list-format="%8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9" text:style-name="WW8Num15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8Num12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WW8Num12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3" text:style-name="WW8Num12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bullet text:level="4" text:style-name="WW8Num12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WW8Num12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6" text:style-name="WW8Num12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charset="x-symbol"/>
      </text:list-level-style-bullet>
      <text:list-level-style-bullet text:level="7" text:style-name="WW8Num12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WW8Num12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9" text:style-name="WW8Num12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8Num13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WW8Num13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3" text:style-name="WW8Num13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bullet text:level="4" text:style-name="WW8Num13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WW8Num13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6" text:style-name="WW8Num13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charset="x-symbol"/>
      </text:list-level-style-bullet>
      <text:list-level-style-bullet text:level="7" text:style-name="WW8Num13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WW8Num13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9" text:style-name="WW8Num13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8Num14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WW8Num14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3" text:style-name="WW8Num14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bullet text:level="4" text:style-name="WW8Num14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WW8Num14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6" text:style-name="WW8Num14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charset="x-symbol"/>
      </text:list-level-style-bullet>
      <text:list-level-style-bullet text:level="7" text:style-name="WW8Num14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WW8Num14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9" text:style-name="WW8Num14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3z1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3" text:style-name="WW8Num3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637cm" fo:text-indent="-0.635cm" fo:margin-left="2.637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pitch="variable" style:font-charset="x-symbol"/>
      </text:list-level-style-bullet>
      <text:list-level-style-bullet text:level="2" text:style-name="WW8Num5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5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5z3" loext:num-list-format="%4%." style:num-suffix="." text:bullet-char="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 2"/>
      </text:list-level-style-bullet>
      <text:list-level-style-bullet text:level="5" text:style-name="WW8Num5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5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5z3" loext:num-list-format="%7%." style:num-suffix="." text:bullet-char="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 2"/>
      </text:list-level-style-bullet>
      <text:list-level-style-bullet text:level="8" text:style-name="WW8Num5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5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pitch="variable" style:font-charset="x-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3" loext:num-list-format="%4%." style:num-suffix="." text:bullet-char="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 2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3" loext:num-list-format="%7%." style:num-suffix="." text:bullet-char="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 2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8Num1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2" text:style-name="WW8Num17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3" text:style-name="WW8Num17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, 'Arial Unicode MS'"/>
      </text:list-level-style-bullet>
      <text:list-level-style-bullet text:level="4" text:style-name="WW8Num1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5" text:style-name="WW8Num17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6" text:style-name="WW8Num17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, 'Arial Unicode MS'"/>
      </text:list-level-style-bullet>
      <text:list-level-style-bullet text:level="7" text:style-name="WW8Num1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8" text:style-name="WW8Num17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bullet text:level="9" text:style-name="WW8Num17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, 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 2"/>
      </text:list-level-style-bullet>
      <text:list-level-style-bullet text:level="3" text:style-name="WW8Num10z1" loext:num-list-format="%3%." style:num-suffix="." text:bullet-char="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 2"/>
      </text:list-level-style-bullet>
      <text:list-level-style-number text:level="4" text:style-name="WW8Num10z3" loext:num-list-format="%4%" style:num-format="" text:start-value="0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bullet text:level="5" text:style-name="WW8Num10z1" loext:num-list-format="%5%." style:num-suffix="." text:bullet-char="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 2"/>
      </text:list-level-style-bullet>
      <text:list-level-style-bullet text:level="6" text:style-name="WW8Num10z1" loext:num-list-format="%6%." style:num-suffix="." text:bullet-char="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 2"/>
      </text:list-level-style-bullet>
      <text:list-level-style-bullet text:level="7" text:style-name="WW8Num10z1" loext:num-list-format="%7%." style:num-suffix="." text:bullet-char="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 2"/>
      </text:list-level-style-bullet>
      <text:list-level-style-bullet text:level="8" text:style-name="WW8Num10z1" loext:num-list-format="%8%." style:num-suffix="." text:bullet-char="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 2"/>
      </text:list-level-style-bullet>
      <text:list-level-style-bullet text:level="9" text:style-name="WW8Num10z1" loext:num-list-format="%9%." style:num-suffix="." text:bullet-char="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 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11-24T11:10:03.82</meta:creation-date>
    <meta:editing-duration>PT4H49M22S</meta:editing-duration>
    <meta:editing-cycles>50</meta:editing-cycles>
    <meta:generator>LibreOffice/25.2.6.2$Windows_X86_64 LibreOffice_project/729c5bfe710f5eb71ed3bbde9e06a6065e9c6c5d</meta:generator>
    <dc:date>2025-11-26T11:04:09.875661100</dc:date>
    <meta:print-date>2025-11-26T11:04:05.914453700</meta:print-date>
    <meta:document-statistic meta:table-count="3" meta:image-count="0" meta:object-count="0" meta:page-count="9" meta:paragraph-count="202" meta:word-count="2793" meta:character-count="21134" meta:non-whitespace-character-count="17736"/>
  </office:meta>
</office:document-meta>
</file>